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586d43e301c264d1be6c5fe26bab877a.png"/>
  <manifest:file-entry manifest:media-type="image/png" manifest:full-path="Pictures/1eb5be194fda6a7cbf754a9a6cd92eb1.png"/>
  <manifest:file-entry manifest:media-type="image/png" manifest:full-path="Pictures/f3d0f65da578805471fd658442a658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настройки_кассы_в_onpay"/>Настройки кассы в Onpay<text:bookmark-end text:name="настройки_кассы_в_onpay"/></text:h>
      <text:h text:style-name="Heading_20_3" text:outline-level="3"><text:bookmark-start text:name="отправка_чеков_через_atol"/>Отправка чеков через ATOL<text:bookmark-end text:name="отправка_чеков_через_atol"/></text:h>
      <text:p text:style-name="Text_20_body">Зайдите в кабинет ATOL
После завершения регистрации кассы скачайте «Файл настроек CMS»</text:p>
      <text:p text:style-name="Text_20_body"><draw:frame draw:style-name="media" draw:name="" text:anchor-type="as-char" draw:z-index="0" svg:width="32.596666666667cm" style:rel-width="100%" svg:height="13.17625cm" style:rel-height="scale"><draw:image xlink:href="Pictures/586d43e301c264d1be6c5fe26bab877a.png" xlink:type="simple" xlink:show="embed" xlink:actuate="onLoad"/></draw:frame></text:p>
      <text:p text:style-name="Text_20_body">Откройте этот файл в Блокноте или редакторе XML</text:p>
      <text:p text:style-name="Text_20_body"><draw:frame draw:style-name="media" draw:name="" text:anchor-type="as-char" draw:z-index="0" svg:width="11.509375cm" svg:height="5.55625cm"><draw:image xlink:href="Pictures/1eb5be194fda6a7cbf754a9a6cd92eb1.png" xlink:type="simple" xlink:show="embed" xlink:actuate="onLoad"/></draw:frame></text:p>
      <text:p text:style-name="Text_20_body">Скопируйте эти настройки в раздел кабинета продавца <text:line-break/>
«Администрирование» - «Фискализация по 54 ФЗ» с правами Администратора или Владельца и сохраните.<text:line-break/></text:p>
      <text:p text:style-name="Text_20_body"><draw:frame draw:style-name="media" draw:name="" text:anchor-type="as-char" draw:z-index="0" svg:width="17.647708333333cm" style:rel-width="100%" svg:height="23.786041666667cm" style:rel-height="scale"><draw:image xlink:href="Pictures/f3d0f65da578805471fd658442a6583d.png" xlink:type="simple" xlink:show="embed" xlink:actuate="onLoad"/></draw:frame></text:p>
      <text:p text:style-name="Text_20_body">Проверьте поступление чеков с QR кодом на E-mail покупателя, <text:line-break/>
отображение чеков в кабинетах ATOL и Оператора фискальных данных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