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Регистрация в Личном кабинете налогоплательщика</text:p>
      <text:p text:style-name="Text_20_body">Для этого необходимо посетить свою налоговую инспекцию.
Заполнить там анкету и поучить данные для входа.
Для ИП с собой необходимо взять Паспорт, ИНН и печать (если есть), для фирмы еще необходима довереннос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