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670726f34421757e6d57dc1e15c604d.png"/>
  <manifest:file-entry manifest:media-type="image/png" manifest:full-path="Pictures/de67d6973a717af9319d07b4fbb10163.png"/>
  <manifest:file-entry manifest:media-type="image/png" manifest:full-path="Pictures/1be778b85f20c945fe6b6011fac83a29.png"/>
  <manifest:file-entry manifest:media-type="image/png" manifest:full-path="Pictures/ffd2956ee4921c6ebc3c0fa4946785d4.png"/>
  <manifest:file-entry manifest:media-type="image/png" manifest:full-path="Pictures/895a23a680036400854f330cbfea97be.png"/>
  <manifest:file-entry manifest:media-type="image/png" manifest:full-path="Pictures/b76cdcccdbe3671a9eed51b5740cac1e.png"/>
  <manifest:file-entry manifest:media-type="image/png" manifest:full-path="Pictures/561f1ce464634240eae85db6f22c9762.png"/>
  <manifest:file-entry manifest:media-type="image/png" manifest:full-path="Pictures/4c98fe726e2ee5631b6f792b4a88fed1.png"/>
  <manifest:file-entry manifest:media-type="image/png" manifest:full-path="Pictures/39ad644db01005524e84a908816733cb.png"/>
  <manifest:file-entry manifest:media-type="image/png" manifest:full-path="Pictures/194a25061461a290d5641ae43ca59fdb.png"/>
  <manifest:file-entry manifest:media-type="image/png" manifest:full-path="Pictures/8a0da7470216335799e69e228f4c4cb6.png"/>
  <manifest:file-entry manifest:media-type="image/png" manifest:full-path="Pictures/cdbbaea8482f20d807ad54e40d7bd6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Уважаемые владельцы магазинов и сервисов! Начать продажи стало как никогда просто!</text:span><text:line-break/>
<text:span text:style-name="Strong_20_Emphasis">Теперь вы можете создавать кнопки для ваших товаров и оформлять заказы за считаные минуты.</text:span><text:line-break/>
Отныне для создания магазина не обязательно ставить и настраивать громоздкую CMS. Всё самое необходимое мы дали вам в «Кабинете продавца»!<text:line-break/>
Рекомендуем перед началом работы зарегистрироваться в сервисе <text:a xlink:type="simple" xlink:href="https://secure.onpay.ru/signup">https://secure.onpay.ru/signup</text:a> и подключить банковский кошелек <text:a xlink:type="simple" xlink:href="http://wiki.onpay.ru/doku.php?id=bank_wallet">http://wiki.onpay.ru/doku.php?id=bank_wallet</text:a></text:p>
      <text:p text:style-name="Text_20_body"><text:line-break/></text:p>
      <text:h text:style-name="Heading_20_4" text:outline-level="4"><text:bookmark-start text:name="сервис_заказы"/>Сервис "Заказы"<text:bookmark-end text:name="сервис_заказы"/></text:h>
      <text:p text:style-name="Text_20_body">В кабинете продавца выберите в пункт меню «<text:span text:style-name="Strong_20_Emphasis">Платежи-Заказы</text:span>» <text:a xlink:type="simple" xlink:href="https://secure.onpay.ru/invoices">https://secure.onpay.ru/invoices</text:a>
<text:line-break/>
<text:line-break/></text:p>
      <text:p text:style-name="Text_20_body"><text:span text:style-name="Strong_20_Emphasis">Первое</text:span>. <text:line-break/>
На странице «Заказы»<text:line-break/>
<draw:frame draw:style-name="media" draw:name="Вкладка Платежи-Заказы Legend" text:anchor-type="as-char" draw:z-index="0" svg:width="17.859375cm" style:rel-width="100%"><draw:text-box><text:p text:style-name="legendcenter"><draw:frame draw:style-name="media" draw:name="Вкладка Платежи-Заказы" text:anchor-type="as-char" draw:z-index="0" svg:width="17.859375cm" style:rel-width="100%" svg:height="10.927291666667cm" style:rel-height="scale"><draw:image xlink:href="Pictures/c670726f34421757e6d57dc1e15c604d.png" xlink:type="simple" xlink:show="embed" xlink:actuate="onLoad"/></draw:frame>Вкладка Платежи-Заказы</text:p></draw:text-box></draw:frame><text:line-break/>
Нажмите кнопку <text:span text:style-name="Strong_20_Emphasis">«Настройки доставки»</text:span> и включите обе опциии:<text:line-break/>
<draw:frame draw:style-name="media" draw:name="" text:anchor-type="as-char" draw:z-index="0" svg:width="13.917083333333cm" svg:height="5.2916666666667cm"><draw:image xlink:href="Pictures/de67d6973a717af9319d07b4fbb10163.png" xlink:type="simple" xlink:show="embed" xlink:actuate="onLoad"/></draw:frame><text:line-break/>
Вернитесь на предыдущий экран.</text:p>
      <text:h text:style-name="Heading_20_3" text:outline-level="3"><text:bookmark-start text:name="создание_ссылки_на_оплату"/>Создание ссылки на оплату<text:bookmark-end text:name="создание_ссылки_на_оплату"/></text:h>
      <text:p text:style-name="Text_20_body"><text:span text:style-name="Strong_20_Emphasis">Второе</text:span> <text:line-break/>
На той же странице нажмите «<text:span text:style-name="Strong_20_Emphasis">Создать ссылку для оплаты</text:span>», чтобы создать свою первую ссылку .<text:line-break/>
<draw:frame draw:style-name="media" draw:name="" text:anchor-type="as-char" draw:z-index="0" svg:width="15.875cm" svg:height="5.0270833333333cm"><draw:image xlink:href="Pictures/1be778b85f20c945fe6b6011fac83a29.png" xlink:type="simple" xlink:show="embed" xlink:actuate="onLoad"/></draw:frame>
<text:line-break/><text:line-break/></text:p>
      <text:p text:style-name="Text_20_body"><text:span text:style-name="Strong_20_Emphasis">Третье</text:span> <text:line-break/>
После нажатия ссылки «<text:span text:style-name="Strong_20_Emphasis">Создать ссылку для оплаты</text:span>», вы попадёте на страницу <text:a xlink:type="simple" xlink:href="https://secure.onpay.ru/invoices/payment_links_maker">https://secure.onpay.ru/invoices/payment_links_maker</text:a> <text:line-break/>
<text:line-break/>
<text:span text:style-name="Strong_20_Emphasis">Далее вам нужно</text:span> <text:line-break/>
- выбрать формат кнопки (готовый вариант или ваше решение)<text:line-break/>
- дать название и/или артикул товара<text:line-break/>
- указать, куда следует перечислить средства (на счет в банке или на текущий счет Onpay) <text:line-break/>
<draw:frame draw:style-name="media" draw:name="" text:anchor-type="as-char" draw:z-index="0" svg:width="15.875cm" svg:height="6.3764583333333cm"><draw:image xlink:href="Pictures/ffd2956ee4921c6ebc3c0fa4946785d4.png" xlink:type="simple" xlink:show="embed" xlink:actuate="onLoad"/></draw:frame>
<text:line-break/>
<text:line-break/></text:p>
      <text:h text:style-name="Heading_20_3" text:outline-level="3"><text:bookmark-start text:name="размещение_ссылки_у_вас_на_сайте"/>Размещение ссылки у вас на сайте<text:bookmark-end text:name="размещение_ссылки_у_вас_на_сайте"/></text:h>
      <text:p text:style-name="Text_20_body">После того как вы нажали «<text:span text:style-name="Strong_20_Emphasis">получить ссылку</text:span>», можно приступать к оформлению страницы.<text:line-break/>
Самой простой CMS будет достаточно для оформления подобной странички: <text:line-break/>
<draw:frame draw:style-name="media" draw:name="Картинка Legend" text:anchor-type="as-char" draw:z-index="0" svg:width="15.875cm"><draw:text-box><text:p text:style-name="legendcenter"><draw:frame draw:style-name="media" draw:name="Картинка" text:anchor-type="as-char" draw:z-index="0" svg:width="15.875cm" svg:height="15.583958333333cm"><draw:image xlink:href="Pictures/895a23a680036400854f330cbfea97be.png" xlink:type="simple" xlink:show="embed" xlink:actuate="onLoad"/></draw:frame>Картинка</text:p></draw:text-box></draw:frame>
<text:line-break/>
<text:line-break/>
Теперь, при нажатии кнопки «Оплатить» (а в нашем случае - и при клике на картинку), пользователь попадёт на страницу оплаты.
Поля «Сумма» и «За» будут заполнены согласно нашей ссылке и пользователю останется меньше полей для оформления заказа:<text:line-break/>
<draw:frame draw:style-name="media" draw:name="" text:anchor-type="as-char" draw:z-index="0" svg:width="10.583333333333cm" svg:height="17.93875cm"><draw:image xlink:href="Pictures/b76cdcccdbe3671a9eed51b5740cac1e.png" xlink:type="simple" xlink:show="embed" xlink:actuate="onLoad"/></draw:frame>
<text:line-break/>
<text:line-break/></text:p>
      <text:h text:style-name="Heading_20_3" text:outline-level="3"><text:bookmark-start text:name="настройки_формы_оплаты"/>Настройки формы оплаты<text:bookmark-end text:name="настройки_формы_оплаты"/></text:h>
      <text:p text:style-name="Text_20_body">Поля для ввода покупателем настраиваются в Кабинете продавца «<text:span text:style-name="Strong_20_Emphasis">Магазины - Вид формы</text:span>»
<text:a xlink:type="simple" xlink:href="https://secure.onpay.ru/payment_page_appearance">https://secure.onpay.ru/payment_page_appearance</text:a> <text:line-break/>
<draw:frame draw:style-name="media" draw:name="" text:anchor-type="as-char" draw:z-index="0" svg:width="15.875cm" svg:height="10.530416666667cm"><draw:image xlink:href="Pictures/561f1ce464634240eae85db6f22c9762.png" xlink:type="simple" xlink:show="embed" xlink:actuate="onLoad"/></draw:frame>
<text:line-break/>
<text:line-break/></text:p>
      <text:h text:style-name="Heading_20_3" text:outline-level="3"><text:bookmark-start text:name="работа_с_платежами"/>Работа с платежами<text:bookmark-end text:name="работа_с_платежами"/></text:h>
      <text:p text:style-name="Text_20_body">После оплаты покупателем заказ появится в верхней строке уже знакомой нам таблицы «<text:span text:style-name="Strong_20_Emphasis">Платежи-Заказы</text:span>» <text:line-break/>
При клике на номер заказа можно вывести детали на экран<text:line-break/>
<draw:frame draw:style-name="media" draw:name="" text:anchor-type="as-char" draw:z-index="0" svg:width="15.875cm" svg:height="10.371666666667cm"><draw:image xlink:href="Pictures/4c98fe726e2ee5631b6f792b4a88fed1.png" xlink:type="simple" xlink:show="embed" xlink:actuate="onLoad"/></draw:frame><text:line-break/>
<text:line-break/>
Также вы можете<text:line-break/>
- сменить статус доставки <text:line-break/>
<draw:frame draw:style-name="media" draw:name="" text:anchor-type="as-char" draw:z-index="0" svg:width="5.318125cm" svg:height="5.7679166666667cm"><draw:image xlink:href="Pictures/39ad644db01005524e84a908816733cb.png" xlink:type="simple" xlink:show="embed" xlink:actuate="onLoad"/></draw:frame><text:line-break/>
- отправить сообщение покупателю при отгрузке или другом событии<text:line-break/>
Клиент получит ваше сообщение в собственном кабинете и сможет оставить вам сообщение в случае необходимости.<text:line-break/>
<draw:frame draw:style-name="media" draw:name="" text:anchor-type="as-char" draw:z-index="0" svg:width="15.875cm" svg:height="6.4029166666667cm"><draw:image xlink:href="Pictures/194a25061461a290d5641ae43ca59fdb.png" xlink:type="simple" xlink:show="embed" xlink:actuate="onLoad"/></draw:frame></text:p>
      <text:h text:style-name="Heading_20_3" text:outline-level="3"><text:bookmark-start text:name="вывод_средств"/>Вывод средств<text:bookmark-end text:name="вывод_средств"/></text:h>
      <text:p text:style-name="Text_20_body">Для вывода полученных денег вам нужно зайти в пункт меню <text:span text:style-name="Strong_20_Emphasis">«Деньги» - «Выплаты»</text:span><text:line-break/>
<draw:frame draw:style-name="media" draw:name="" text:anchor-type="as-char" draw:z-index="0" svg:width="15.875cm" svg:height="5.08cm"><draw:image xlink:href="Pictures/8a0da7470216335799e69e228f4c4cb6.png" xlink:type="simple" xlink:show="embed" xlink:actuate="onLoad"/></draw:frame><text:line-break/>
И нажать кнопку «<text:span text:style-name="Strong_20_Emphasis">Вывести</text:span>», подтвердив нажатием «<text:span text:style-name="Strong_20_Emphasis">Согласен</text:span>«<text:line-break/>
<draw:frame draw:style-name="media" draw:name="" text:anchor-type="as-char" draw:z-index="0" svg:width="7.77875cm" svg:height="4.445cm"><draw:image xlink:href="Pictures/cdbbaea8482f20d807ad54e40d7bd6ad.png" xlink:type="simple" xlink:show="embed" xlink:actuate="onLoad"/></draw:frame><text:line-break/>
После этого появится сообщение «Заявка на вывод принята», средства будут зачислены на ваш р/с в течение трёх банковских дней.<text:line-break/>
Обращаем ваше внимание, что заявка на вывод будет создана автоматически при достижение суммы в 10 тысяч рублей, сроки зачисления те же, комиссия ниже на 15 рублей (стоимость платежного поручения).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