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api_2.0"/>API 2.0<text:bookmark-end text:name="api_2.0"/></text:h>
      <text:p text:style-name="Text_20_body">API построено на REST архитектуре. JSON возвращается в ответ на все запросы к API, в том числе и при возникновении ошибок. Имеет предсказуемые, ресурсо-ориентированные URL-адреса, использует HTTP-коды для передачи состояния ошибок, а также использует встроенные функции HTTP-аутентификации и методы GET, POST, PUT, DELETE.</text:p>
      <text:h text:style-name="Heading_20_3" text:outline-level="3"><text:bookmark-start text:name="запросы_от_onpay_к_сайту_мерчанта"/>Запросы от OnPay к сайту мерчанта<text:bookmark-end text:name="запросы_от_onpay_к_сайту_мерчанта"/></text:h>
      <text:h text:style-name="Heading_20_2" text:outline-level="2"><text:bookmark-start text:name="check"/>Check<text:bookmark-end text:name="check"/></text:h>
      <text:p text:style-name="Text_20_body">Для check запроса используются параметры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check) </text:p>
          </table:table-cell>
        </table:table-row>
        <table:table-row>
          <table:table-cell office:value-type="string" table:style-name="tablecell">
            <text:p text:style-name="tablealignleft"> expired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Cрок действия ордера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 платежа в центах, если параметр mode = free, то будет передан 0 </text:p>
          </table:table-cell>
        </table:table-row>
        <table:table-row>
          <table:table-cell office:value-type="string" table:style-name="tablecell">
            <text:p text:style-name="tablealignleft"> 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m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платежа, fix или free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строка для построения «check;pay_for;amount;way;mode;api_key» </text:p>
          </table:table-cell>
        </table:table-row>
      </table:table>
      <text:p text:style-name="Text_20_body">Пример запроса:</text:p>
      <text:p text:style-name="Preformatted_20_Text"><text:s text:c="6"/>&lt;pre&gt;&lt;code class="json"&gt;{<text:line-break/>"type":"check",<text:line-break/>"pay_for":"55446",<text:line-break/>"expired_at":"2014-02-03T18:43:21+04:00"<text:line-break/>"amount":50000,<text:line-break/>"way":"RUR",<text:line-break/>"mode":"fix",<text:line-break/>"signature":"82f67760dbc5331963b7e00bc6df77f1"<text:line-break/><text:s text:c="7"/>}&lt;/code&gt;&lt;/pre&gt;</text:p>
      <text:p text:style-name="Text_20_body">Ответ мерчанта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д ответа, 0 для подтверждения, 1 для отказа.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check)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строка для построения «code;pay_for;api_key» </text:p>
          </table:table-cell>
        </table:table-row>
      </table:table>
      <text:p text:style-name="Text_20_body">Пример:</text:p>
      <text:p text:style-name="Preformatted_20_Text"> &lt;pre&gt;&lt;code class="json"&gt;<text:line-break/> {<text:line-break/>"code":0,<text:line-break/>"type":"check",<text:line-break/>"pay_for":"55446",<text:line-break/>"signature":"172de16ada92791b3753b3121d471f5c"<text:line-break/>}<text:line-break/> &lt;/code&gt;&lt;/pre&gt;</text:p>
      <text:h text:style-name="Heading_20_2" text:outline-level="2"><text:bookmark-start text:name="pay"/>Pay<text:bookmark-end text:name="pay"/></text:h>
      <text:p text:style-name="Text_20_body">Для pay запроса используются параметры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pay)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строка для построения «pay;pay_for;payment.amount;payment.way;balance.amount;balance.way;api_key»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user.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.pho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 плательщика </text:p>
          </table:table-cell>
        </table:table-row>
        <table:table-row>
          <table:table-cell office:value-type="string" table:style-name="tablecell">
            <text:p text:style-name="tablealignleft"> user.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мментарий плательщика </text:p>
          </table:table-cell>
        </table:table-row>
        <table:table-row>
          <table:table-cell office:value-type="string" table:style-name="tablecell">
            <text:p text:style-name="tablealignleft"> payment.id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Номер платежа </text:p>
          </table:table-cell>
        </table:table-row>
        <table:table-row>
          <table:table-cell office:value-type="string" table:style-name="tablecell">
            <text:p text:style-name="tablealignleft"> payment.date_ti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создания платежа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payment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 платежа </text:p>
          </table:table-cell>
        </table:table-row>
        <table:table-row>
          <table:table-cell office:value-type="string" table:style-name="tablecell">
            <text:p text:style-name="tablealignleft"> payment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payment.rat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Курс обмена между валютами balance.way/payment.way </text:p>
          </table:table-cell>
        </table:table-row>
        <table:table-row>
          <table:table-cell office:value-type="string" table:style-name="tablecell">
            <text:p text:style-name="tablealignleft"> payment.release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ремя зачисления платежа, для отложенных платежей строиться аналогично payment.date_time, null если уже зачислен </text:p>
          </table:table-cell>
        </table:table-row>
        <table:table-row>
          <table:table-cell office:value-type="string" table:style-name="tablecell">
            <text:p text:style-name="tablealignleft"> balance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, зачисляемая на баланс </text:p>
          </table:table-cell>
        </table:table-row>
        <table:table-row>
          <table:table-cell office:value-type="string" table:style-name="tablecell">
            <text:p text:style-name="tablealignleft"> balance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зачисления на баланс </text:p>
          </table:table-cell>
        </table:table-row>
      </table:table>
      <text:p text:style-name="Text_20_body">Пример запроса:</text:p>
      <text:p text:style-name="Preformatted_20_Text"> &lt;pre&gt;&lt;code class="json"&gt;<text:line-break/> {<text:line-break/>"type":"pay",<text:line-break/>"pay_for":"55446",<text:line-break/>"signature":"82f67760dbc5331963b7e00bc6df77f1",<text:line-break/>"user":{<text:line-break/><text:tab/>"email":"mail@mail.ru",<text:line-break/><text:tab/>"phone":"9631478946",<text:line-break/><text:tab/>"note":""<text:line-break/>},<text:line-break/>"payment":{<text:line-break/><text:tab/>"id":7121064,<text:line-break/><text:tab/>"date_time":"2013-12-05T12:07:09+04:00",<text:line-break/><text:tab/>"amount":10200,<text:line-break/><text:tab/>"way":"USD",<text:line-break/><text:tab/>"rate":33121445,<text:line-break/><text:tab/>"release_at":null<text:line-break/>},<text:line-break/>"balance":{<text:line-break/><text:tab/>"amount":"3300",<text:line-break/><text:tab/>"way":"RUR"<text:line-break/>}<text:line-break/> }<text:line-break/> &lt;/pre&gt;&lt;/code&gt;</text:p>
      <text:p text:style-name="Text_20_body">Ответ мерчанта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д ответа, 0 для подтверждения, 1 для отказа(отказ не является отказом от платежа, а лишь информацией о том, что мерчант не знает о таком платеже, при этом у платежа проставится статус как «не было уведомления», и мерчант сможет активировать его вручную в личном кабинете, если такой платеж в действительности имеет место быть).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запроса (pay)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омер заказ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, строка для построения «code;pay_for;api_key» </text:p>
          </table:table-cell>
        </table:table-row>
      </table:table>
      <text:p text:style-name="Text_20_body">Пример:</text:p>
      <text:p text:style-name="Preformatted_20_Text"> &lt;pre&gt;&lt;code class="json"&gt;<text:line-break/> {<text:line-break/>"code":0,<text:line-break/>"type":"pay",<text:line-break/>"pay_for":"55446",<text:line-break/>"signature":"172de16ada92791b3753b3121d471f5c"<text:line-break/> }<text:line-break/> &lt;/code&gt;&lt;/pre&gt;</text:p>
      <text:h text:style-name="Heading_20_3" text:outline-level="3"><text:bookmark-start text:name="запросы_от_мерчанта_к_onpay"/>Запросы от мерчанта к OnPay<text:bookmark-end text:name="запросы_от_мерчанта_к_onpay"/></text:h>
      <text:h text:style-name="Heading_20_2" text:outline-level="2"><text:bookmark-start text:name="получить_данные_платежа"/>Получить данные платежа<text:bookmark-end text:name="получить_данные_платежа"/></text:h>
      <text:p text:style-name="Text_20_body">адрес -  json_interfaces/payments/:id, где id - номер платежа в системе OnPay</text:p>
      <text:p text:style-name="Text_20_body">Используется для получения данных о прошедшем платеже. Используемые параметры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«id;login;api_key» </text:p>
          </table:table-cell>
        </table:table-row>
      </table:table>
      <text:p text:style-name="Text_20_body">Пример запроса:</text:p>
      <text:p text:style-name="Preformatted_20_Text"> &lt;pre&gt;&lt;code class="json"&gt;<text:line-break/> {<text:line-break/>"login":"onpay",<text:line-break/>"signature":"1d15f90df20da53d7206e9f7db7d2c9d"<text:line-break/> }<text:line-break/> &lt;/code&gt;&lt;/pre&gt;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«payment.id;payment.amount;payment.way;balance.amount;balance.way;api_key» </text:p>
          </table:table-cell>
        </table:table-row>
        <table:table-row>
          <table:table-cell office:value-type="string" table:style-name="tablecell">
            <text:p text:style-name="tablealignleft"> user.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.phon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лефон плательщика </text:p>
          </table:table-cell>
        </table:table-row>
        <table:table-row>
          <table:table-cell office:value-type="string" table:style-name="tablecell">
            <text:p text:style-name="tablealignleft"> user.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мментарий плательщика </text:p>
          </table:table-cell>
        </table:table-row>
        <table:table-row>
          <table:table-cell office:value-type="string" table:style-name="tablecell">
            <text:p text:style-name="tablealignleft"> payment.id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Номер платежа </text:p>
          </table:table-cell>
        </table:table-row>
        <table:table-row>
          <table:table-cell office:value-type="string" table:style-name="tablecell">
            <text:p text:style-name="tablealignleft"> payment.date_ti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создания платежа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payment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 платежа </text:p>
          </table:table-cell>
        </table:table-row>
        <table:table-row>
          <table:table-cell office:value-type="string" table:style-name="tablecell">
            <text:p text:style-name="tablealignleft"> payment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платежа </text:p>
          </table:table-cell>
        </table:table-row>
        <table:table-row>
          <table:table-cell office:value-type="string" table:style-name="tablecell">
            <text:p text:style-name="tablealignleft"> payment.rat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Курс обмена между валютами balance.way/payment.way </text:p>
          </table:table-cell>
        </table:table-row>
        <table:table-row>
          <table:table-cell office:value-type="string" table:style-name="tablecell">
            <text:p text:style-name="tablealignleft"> payment.release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ремя зачисления платежа, для отложенных платежей строиться аналогично payment.date_time, null если зачислен мгновенно </text:p>
          </table:table-cell>
        </table:table-row>
        <table:table-row>
          <table:table-cell office:value-type="string" table:style-name="tablecell">
            <text:p text:style-name="tablealignleft"> balance.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Сумма, зачисляемая на баланс </text:p>
          </table:table-cell>
        </table:table-row>
        <table:table-row>
          <table:table-cell office:value-type="string" table:style-name="tablecell">
            <text:p text:style-name="tablealignleft"> balance.way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зачисления на баланс </text:p>
          </table:table-cell>
        </table:table-row>
      </table:table>
      <text:p text:style-name="Text_20_body">Пример ответа:</text:p>
      <text:p text:style-name="Preformatted_20_Text"> &lt;pre&gt;&lt;code class="json"&gt;<text:line-break/> {<text:line-break/>"signature":"172de16ada92791b3753b3121d471f5c",<text:line-break/>"user":{<text:line-break/><text:tab/>"email":"mail@mail.ru",<text:line-break/><text:tab/>"phone":"9631478946",<text:line-break/><text:tab/>"note":""<text:line-break/>},<text:line-break/>"payment":{<text:line-break/><text:tab/>"id":"7121064",<text:line-break/><text:tab/>"date_time":"2013-12-05T12:07:09+04:00",<text:line-break/><text:tab/>"amount":10200,<text:line-break/><text:tab/>"way":"USD",<text:line-break/><text:tab/>"rate":33121445,<text:line-break/><text:tab/>"release_at":null<text:line-break/>},<text:line-break/>"balance":{<text:line-break/><text:tab/>"amount":"3300",<text:line-break/><text:tab/>"way":"RUR"<text:line-break/>}<text:line-break/> }<text:line-break/> &lt;/pre&gt;&lt;/code&gt;</text:p>
      <text:h text:style-name="Heading_20_2" text:outline-level="2"><text:bookmark-start text:name="получить_курс_обмена"/>Получить курс обмена<text:bookmark-end text:name="получить_курс_обмена"/></text:h>
      <text:p text:style-name="Text_20_body">адрес -  json_interfaces/rates/:from/to/:to, где from и to - валюта из и валюта назначения соответственно</text:p>
      <text:p text:style-name="Text_20_body">Используется для получения текущего курса валют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«login;from;to;api_key» </text:p>
          </table:table-cell>
        </table:table-row>
      </table:table>
      <text:p text:style-name="Text_20_body">Пример запроса:</text:p>
      <text:p text:style-name="Preformatted_20_Text"> &lt;pre&gt;&lt;code class="json"&gt;<text:line-break/> {<text:line-break/>"login":"onpay",<text:line-break/>"signature":"65ded5353c5ee48d0b7d48c591b8f430"<text:line-break/> }&lt;/code&gt;&lt;/pre&gt;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from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из </text:p>
          </table:table-cell>
        </table:table-row>
        <table:table-row>
          <table:table-cell office:value-type="string" table:style-name="tablecell">
            <text:p text:style-name="tablealignleft"> to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Валюта назначения </text:p>
          </table:table-cell>
        </table:table-row>
        <table:table-row>
          <table:table-cell office:value-type="string" table:style-name="tablecell">
            <text:p text:style-name="tablealignleft"> rat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значение курса * 10e6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«from;to;rate;api_key» </text:p>
          </table:table-cell>
        </table:table-row>
      </table:table>
      <text:p text:style-name="Text_20_body">Пример ответа:</text:p>
      <text:p text:style-name="Preformatted_20_Text"> &lt;pre&gt;&lt;code class="json"&gt;<text:line-break/> {<text:line-break/>"from":"USD",<text:line-break/>"to":"RUR",<text:line-break/>"rate":33121445<text:line-break/>"signature":"4671aeaf49c792689533b00664a5c3ef"<text:line-break/> }<text:line-break/> &lt;/code&gt;&lt;/pre&gt;</text:p>
      <text:h text:style-name="Heading_20_2" text:outline-level="2"><text:bookmark-start text:name="купоны"/>Купоны<text:bookmark-end text:name="купоны"/></text:h>
      <text:p text:style-name="Text_20_body">Общий адрес интерфейса - json_interfaces/coupons/</text:p>
      <text:p text:style-name="Text_20_body">h3. Создание Купона</text:p>
      <text:p text:style-name="Text_20_body">метод - POST
адрес -  json_interfaces/coupons/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купона - для величины в процентах percent, для постоянной суммы const </text:p>
          </table:table-cell>
        </table:table-row>
        <table:table-row>
          <table:table-cell office:value-type="string" table:style-name="tablecell">
            <text:p text:style-name="tablealignleft"> percent_off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Предоставляемая скидка, в процентах, используется только для типа percent (для const - 0) </text:p>
          </table:table-cell>
        </table:table-row>
        <table:table-row>
          <table:table-cell office:value-type="string" table:style-name="tablecell">
            <text:p text:style-name="tablealignleft"> max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верху по предоставляемой сумме скидки, используется только для типа percent, указывается в центах. 0 для купона без ограничения (для const - 0)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Величина скидки, используется только для типа const, указывается в центах (для percent - 0) </text:p>
          </table:table-cell>
        </table:table-row>
        <table:table-row>
          <table:table-cell office:value-type="string" table:style-name="tablecell">
            <text:p text:style-name="tablealignleft"> min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низу, купон может использоваться только для платежей выше указанной суммы, указывается в центах, используется только для типа const (для percent - 0) </text:p>
          </table:table-cell>
        </table:table-row>
        <table:table-row>
          <table:table-cell office:value-type="string" table:style-name="tablecell">
            <text:p text:style-name="tablealignleft"> max_redemptions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Ограничение сверху по количеству использований </text:p>
          </table:table-cell>
        </table:table-row>
        <table:table-row>
          <table:table-cell office:value-type="string" table:style-name="tablecell">
            <text:p text:style-name="tablealignleft"> expired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истечения скидочной акции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для «login;type;percent_off;max_amount;value;min_amount;max_redemptions;expired_at;api_key» </text:p>
          </table:table-cell>
        </table:table-row>
      </table:table>
      <text:p text:style-name="Text_20_body">Пример запроса для процентной скидки:</text:p>
      <text:p text:style-name="Preformatted_20_Text"> &lt;pre&gt;&lt;code class="json"&gt;<text:line-break/> {<text:line-break/>"login":"onpay",<text:line-break/>"type":"percent",<text:line-break/>"percent_off":10,<text:line-break/>"max_amount":100000,<text:line-break/>"value":0,<text:line-break/>"min_amount":0,<text:line-break/>"max_redemptions":1,<text:line-break/>"expired_at":"2013-12-05T12:07:09+04:00",<text:line-break/>"signature":"1d15f90df20da53d7206e9f7db7d2c9d"<text:line-break/> }<text:line-break/> &lt;/code&gt;&lt;/pre&gt;</text:p>
      <text:p text:style-name="Text_20_body">Пример запроса для постоянной скидки:</text:p>
      <text:p text:style-name="Preformatted_20_Text"> &lt;pre&gt;&lt;code class="json"&gt;<text:line-break/> {<text:line-break/>"login":"onpay",<text:line-break/>"type":"const",<text:line-break/>"percent_off":0,<text:line-break/>"max_amount":0,<text:line-break/>"value":10000,<text:line-break/>"min_amount":100000,<text:line-break/>"max_redemptions":1,<text:line-break/>"expired_at":"2013-12-05T12:07:09+04:00",<text:line-break/>"signature":"d41d8cd98f00b204e9800998ecf8427e"<text:line-break/> }<text:line-break/> &lt;/code&gt;&lt;/pre&gt;</text:p>
      <text:p text:style-name="Text_20_body">В ответ будет выдан JSON с данными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Уникальный код купона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купона - для величины в процентах percent, для постоянной суммы const </text:p>
          </table:table-cell>
        </table:table-row>
        <table:table-row>
          <table:table-cell office:value-type="string" table:style-name="tablecell">
            <text:p text:style-name="tablealignleft"> percent_off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Предоставляемая скидка, в процентах, только для типа percent (для const - 0) </text:p>
          </table:table-cell>
        </table:table-row>
        <table:table-row>
          <table:table-cell office:value-type="string" table:style-name="tablecell">
            <text:p text:style-name="tablealignleft"> max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верху по предоставляемой сумме скидки, только для типа percent. 0 для купона без ограничения (для const - 0)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Величина скидки, только для типа const, указывается в центах (для percent - 0) </text:p>
          </table:table-cell>
        </table:table-row>
        <table:table-row>
          <table:table-cell office:value-type="string" table:style-name="tablecell">
            <text:p text:style-name="tablealignleft"> min_amount </text:p>
          </table:table-cell>
          <table:table-cell office:value-type="string" table:style-name="tablecell">
            <text:p text:style-name="tablealignleft"> bigint </text:p>
          </table:table-cell>
          <table:table-cell office:value-type="string" table:style-name="tablecell">
            <text:p text:style-name="tablealignleft"> Ограничение снизу, купон может использоваться только для платежей выше указанной суммы, только для типа const (для percent - 0) </text:p>
          </table:table-cell>
        </table:table-row>
        <table:table-row>
          <table:table-cell office:value-type="string" table:style-name="tablecell">
            <text:p text:style-name="tablealignleft"> max_redemptions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Ограничение сверху по количеству использований </text:p>
          </table:table-cell>
        </table:table-row>
        <table:table-row>
          <table:table-cell office:value-type="string" table:style-name="tablecell">
            <text:p text:style-name="tablealignleft"> expired_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ата истечения скидочной акции в формате «CCYY-MM-DDThh:mm:ssTZD» где TZD смещение часового пояса в формате [+-]hh:mm </text:p>
          </table:table-cell>
        </table:table-row>
        <table:table-row>
          <table:table-cell office:value-type="string" table:style-name="tablecell">
            <text:p text:style-name="tablealignleft"> redemptions_count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Количество использований </text:p>
          </table:table-cell>
        </table:table-row>
        <table:table-row>
          <table:table-cell office:value-type="string" table:style-name="tablecell">
            <text:p text:style-name="tablealignleft"> sta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ущее состояние, new для купона с не исчерпанным лимитом использований, complete для использованного максимально допустимое кол-во раз, expired для купона с истекшим временем действия и не исчерпанным лимитом использований, deleted для удаленного купон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«code;type;redemptions_count;state;api_key» </text:p>
          </table:table-cell>
        </table:table-row>
      </table:table>
      <text:p text:style-name="Text_20_body">Пример ответа для процентной скидки:</text:p>
      <text:p text:style-name="Preformatted_20_Text"> &lt;pre&gt;&lt;code class="json"&gt;<text:line-break/> {<text:line-break/>"code":"3whhZ4U0J9B0tATiOb",<text:line-break/>"type":"const",<text:line-break/>"percent_off":10,<text:line-break/>"max_amount":100000,<text:line-break/>"value":0,<text:line-break/>"min_amount":0,<text:line-break/>"max_redemptions":1,<text:line-break/>"expired_at":"2013-12-05T12:07:09+04:00",<text:line-break/>"redemptions_count":0,<text:line-break/>"state":"new",<text:line-break/>"signature":"172de16ada92791b3753b3121d471f5c"<text:line-break/> }<text:line-break/> &lt;/code&gt;&lt;/pre&gt;</text:p>
      <text:p text:style-name="Text_20_body">Пример ответа для постоянной скидки:</text:p>
      <text:p text:style-name="Preformatted_20_Text"> &lt;pre&gt;&lt;code class="json"&gt;<text:line-break/> {<text:line-break/>"code":"3whhZ4U0J9B0tATiOb",<text:line-break/>"type":"const",<text:line-break/>"percent_off":0,<text:line-break/>"max_amount":0,<text:line-break/>"value":10000,<text:line-break/>"min_amount":100000,<text:line-break/>"max_redemptions":1,<text:line-break/>"expired_at":"2013-12-05T12:07:09+04:00",<text:line-break/>"redemptions_count":0,<text:line-break/>"state":"new",<text:line-break/>"signature":"172de16ada92791b3753b3121d471f5c"<text:line-break/> }<text:line-break/> &lt;/code&gt;&lt;/pre&gt;</text:p>
      <text:p text:style-name="Text_20_body">h3. Получение купона</text:p>
      <text:p text:style-name="Text_20_body">метод - GET
адрес -  json_interfaces/coupons/:code, где code - уникальный код купона</text:p>
      <text:p text:style-name="Text_20_body">Используется для просмотра текущего состояния купона.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для «login;code;»get«;api_key» </text:p>
          </table:table-cell>
        </table:table-row>
      </table:table>
      <text:p text:style-name="Text_20_body">Пример запроса:</text:p>
      <text:p text:style-name="Preformatted_20_Text"> &lt;pre&gt;&lt;code class="json"&gt;<text:line-break/> {<text:line-break/>"login":"onpay",<text:line-break/>"signature":"1d15f90df20da53d7206e9f7db7d2c9d"<text:line-break/> }<text:line-break/> &lt;/code&gt;&lt;/pre&gt;</text:p>
      <text:p text:style-name="Text_20_body">Ответ будет аналогичен как и у запроса для создания купона.</text:p>
      <text:p text:style-name="Text_20_body">h3. Удаление купона</text:p>
      <text:p text:style-name="Text_20_body">метод - DELETE
адрес -  json_interfaces/coupons/:code, где code - уникальный код купона</text:p>
      <text:p text:style-name="Text_20_body">Используется для отключения купона до истечения его срока годности или исчерпания количества использований.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Логин сайта </text:p>
          </table:table-cell>
        </table:table-row>
        <table:table-row>
          <table:table-cell office:value-type="string" table:style-name="tablecell">
            <text:p text:style-name="tablealignleft"> signa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нтрольная подпись для «login;code;»delete«;api_key» </text:p>
          </table:table-cell>
        </table:table-row>
      </table:table>
      <text:p text:style-name="Text_20_body">Пример запроса:</text:p>
      <text:p text:style-name="Preformatted_20_Text"> &lt;pre&gt;&lt;code class="json"&gt;<text:line-break/> {<text:line-break/>"login":"onpay",<text:line-break/>"signature":"1d15f90df20da53d7206e9f7db7d2c9d"<text:line-break/> }<text:line-break/> &lt;/code&gt;&lt;/pre&gt;</text:p>
      <text:p text:style-name="Text_20_body">Ответ будет аналогичен как и у запроса для создания купона.</text:p>
      <text:p text:style-name="Text_20_body">h1. Ошибки</text:p>
      <text:p text:style-name="Text_20_body">В любом ответе могут присутствовать данные об ошибке, они записываются в конец сообщения в следующем формате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Описание </text:p>
          </table:table-cell>
        </table:table-row>
        <table:table-row>
          <table:table-cell office:value-type="string" table:style-name="tablecell">
            <text:p text:style-name="tablealignleft"> params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Перечисляются все ошибочные параметры </text:p>
          </table:table-cell>
        </table:table-row>
        <table:table-row>
          <table:table-cell office:value-type="string" table:style-name="tablecell">
            <text:p text:style-name="tablealignleft"> params.c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Код ошибки </text:p>
          </table:table-cell>
        </table:table-row>
        <table:table-row>
          <table:table-cell office:value-type="string" table:style-name="tablecell">
            <text:p text:style-name="tablealignleft"> params.messag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ст ошибки </text:p>
          </table:table-cell>
        </table:table-row>
        <table:table-row>
          <table:table-cell office:value-type="string" table:style-name="tablecell">
            <text:p text:style-name="tablealignleft"> params.na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параметра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ошибки </text:p>
          </table:table-cell>
        </table:table-row>
        <table:table-row>
          <table:table-cell office:value-type="string" table:style-name="tablecell">
            <text:p text:style-name="tablealignleft"> messag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екст сообщения </text:p>
          </table:table-cell>
        </table:table-row>
      </table:table>
      <text:p text:style-name="Text_20_body">JSON вида:</text:p>
      <text:p text:style-name="Preformatted_20_Text"> &lt;pre&gt;&lt;code class="json"&gt;<text:line-break/> {<text:line-break/>"error":{<text:line-break/><text:tab/>"params":[<text:line-break/><text:tab/><text:tab/>{<text:line-break/><text:tab/><text:tab/><text:tab/>"code":"required",<text:line-break/><text:tab/><text:tab/><text:tab/>"message":"Description cannot be blank.",<text:line-break/><text:tab/><text:tab/><text:tab/>"name":"description"<text:line-break/><text:tab/><text:tab/>}<text:line-break/><text:tab/>],<text:line-break/><text:tab/>"type":"invalid_param_error",<text:line-break/><text:tab/>"message":"Invalid data parameters"<text:line-break/>}<text:line-break/> }&lt;/code&gt;&lt;/pre&gt;</text:p>
      <text:p text:style-name="Text_20_body">h1. Примечания</text:p>
      <text:p text:style-name="Text_20_body">1) Для хеширования строки подписи используется алгоритм SHA1</text:p>
      <text:p text:style-name="Text_20_body">2) Методы запросов:</text:p>
      <table:table>
        <table:table-column/>
        <table:table-column/>
        <table:table-row>
          <table:table-cell office:value-type="string" table:style-name="tablecell">
            <text:p text:style-name="tablealignleft"> Запрос </text:p>
          </table:table-cell>
          <table:table-cell office:value-type="string" table:style-name="tablecell">
            <text:p text:style-name="tablealignleft"> метод </text:p>
          </table:table-cell>
        </table:table-row>
        <table:table-row>
          <table:table-cell office:value-type="string" table:style-name="tablecell">
            <text:p text:style-name="tablealignleft"> check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pay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state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rate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Создание купона </text:p>
          </table:table-cell>
          <table:table-cell office:value-type="string" table:style-name="tablecell">
            <text:p text:style-name="tablealignleft"> POST </text:p>
          </table:table-cell>
        </table:table-row>
        <table:table-row>
          <table:table-cell office:value-type="string" table:style-name="tablecell">
            <text:p text:style-name="tablealignleft"> Получение купона </text:p>
          </table:table-cell>
          <table:table-cell office:value-type="string" table:style-name="tablecell">
            <text:p text:style-name="tablealignleft"> GET </text:p>
          </table:table-cell>
        </table:table-row>
        <table:table-row>
          <table:table-cell office:value-type="string" table:style-name="tablecell">
            <text:p text:style-name="tablealignleft"> Удаление купона </text:p>
          </table:table-cell>
          <table:table-cell office:value-type="string" table:style-name="tablecell">
            <text:p text:style-name="tablealignleft"> DELET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