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См. <text:a xlink:type="simple" xlink:href="http://wiki.onpay.ru/doku.php?id=api-notify#формат_уведомлений_мерчанта_и_разница_между_amount_balance_amount_order_amount">http://wiki.onpay.ru/doku.php?id=api-notify#формат_уведомлений_мерчанта_и_разница_между_amount_balance_amount_order_amou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