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Запущен новый шлюз приема карт.<text:line-break/>
Чем он лучше тех что есть сейчас? <text:line-break/>
1. Деньги по картам будут автоматически отправляться на 3-й день на расчетный счет продавца напрямую со счета банка. <text:span text:style-name="Strong_20_Emphasis">Возможен вывод и на счет физлица</text:span>.<text:line-break/>
2. В течение первых 2-х дней вы сможете без комиссий вернуть деньги покупателю на его банковскую карту. <text:line-break/>
3. Комиссия 3%, включая нашу, это ниже чем все предыдущие. <text:line-break/>
 <text:line-break/>
Для подключения этого варианта необходимо загрузить сканы в разделе «Админиcтрирование» если не загружали ранее <text:line-break/>
<text:a xlink:type="simple" xlink:href="https://secure.onpay.ru/firms/open_form_upload_scanned_documents">https://secure.onpay.ru/firms/open_form_upload_scanned_documents</text:a> : <text:line-break/>
Для юрлиц и ИП <text:line-break/>
1. Заявления о присоединении (подписанного с вашей стороны) <text:line-break/>
2. Свидетельства ОГРН <text:line-break/>
3. Свидетельства ИНН <text:line-break/>
4. Приказ на руководителя (подписанта) - для ИП не нужно <text:line-break/>
5. Заявление о подключении ПС MBR (его можно распечатать там же) <text:line-break/>
Для физлиц <text:line-break/>
1. Скан паспорта (разворот и прописка) <text:line-break/>
После этого сообщить в поддержку с просьбой о включении шлюза MBR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