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1bc7eb834910def69aac42ce3bea1366.png"/>
  <manifest:file-entry manifest:media-type="image/png" manifest:full-path="Pictures/dc64bdaa1667e336ce6705281a4c6a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" text:anchor-type="as-char" draw:z-index="0" svg:width="13.070416666667cm" svg:height="9.4720833333333cm"><draw:image xlink:href="Pictures/1bc7eb834910def69aac42ce3bea1366.png" xlink:type="simple" xlink:show="embed" xlink:actuate="onLoad"/></draw:frame></text:p>
      <text:p text:style-name="Text_20_body">Сообщение <text:span text:style-name="Strong_20_Emphasis">«Код проверки не совпадает. Пожалуйста, введите код еще раз.»</text:span> означает, что вы допустили ошибку при вводе символов в поле автоматической проверки против спам-роботов. В инструкции по оплате это Шаг 1, в форме, которая появилась сразу после того как Вы нажали Купить/Заказать на сайте.<text:line-break/></text:p>
      <text:p text:style-name="Text_20_body">Это окно выглядит так:<text:line-break/>
<draw:frame draw:style-name="media" draw:name="" text:anchor-type="as-char" draw:z-index="0" svg:width="13.043958333333cm" svg:height="21.722291666667cm"><draw:image xlink:href="Pictures/dc64bdaa1667e336ce6705281a4c6a8f.png" xlink:type="simple" xlink:show="embed" xlink:actuate="onLoad"/></draw:frame></text:p>
      <text:p text:style-name="Text_20_body">Всё что Вам нужно сделать это ввести новые символы, которые вы видите слева внизу, в данном примере - <text:span text:style-name="Strong_20_Emphasis">QCV</text:span> и нажать кнопку «Продолжить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