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Onpay имеет ряд модулей для легкой интеграции приема платежей на сайтах, созданных на базе распространенных CMS.<text:line-break/>
Выберите вашу CMS:<text:line-break/>
Битрикс<text:line-break/>
Joomla<text:line-break/>
Ubercart-Drupal<text:line-break/>
webAsyst<text:line-break/>
VaM Shop<text:line-break/>
OsCommerce<text:line-break/>
ShopOS<text:line-break/>
OpenCart<text:line-break/>
Django<text:line-break/>
ASP.n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