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531428309674b4cbb5d18716f873566a.jpg"/>
  <manifest:file-entry manifest:media-type="image/jpeg" manifest:full-path="Pictures/769fe1ade910aec4f4dbfedcdeccda20.jpg"/>
  <manifest:file-entry manifest:media-type="image/jpeg" manifest:full-path="Pictures/3a1725bdbea5157bf860ba2806d9c76a.jpg"/>
  <manifest:file-entry manifest:media-type="image/jpeg" manifest:full-path="Pictures/433208abb2e1546b3fbe108633d2198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подарки._общее_описание"/>Подарки. Общее описание.<text:bookmark-end text:name="подарки._общее_описание"/></text:h>
      <text:p text:style-name="Text_20_body">Подарки - это функционал Кабинета продавца, позволяющий продвигать Ваш товар среди пользователей «Банковского кошелька». Число пользователей растет с новыми платежами банковскими картами через шлюз «ВТБ».</text:p>
      <text:h text:style-name="Heading_20_2" text:outline-level="2"><text:bookmark-start text:name="создание_купона"/>Создание купона<text:bookmark-end text:name="создание_купона"/></text:h>
      <text:p text:style-name="Text_20_body">Купоны создаются владельцами магазинов и сайтов в разделе Кабинета продавца «Подарки». Раздел располагается по адресу <text:a xlink:type="simple" xlink:href="https://secure.onpay.ru/coupons">https://secure.onpay.ru/coupons</text:a>, в иерархии меню <text:span text:style-name="Strong_20_Emphasis">Магазины - Подарки</text:span>.<text:line-break/>
Купон можно создать, заполнив соотвествующие поля:<text:line-break/>
<draw:frame draw:style-name="media" draw:name="" text:anchor-type="as-char" draw:z-index="0" svg:width="7.9375cm" svg:height="4.4185416666667cm"><draw:image xlink:href="Pictures/531428309674b4cbb5d18716f873566a.jpg" xlink:type="simple" xlink:show="embed" xlink:actuate="onLoad"/></draw:frame><text:line-break/>
Если Вы все сделали правильно, купон появится в таблице купонов:<text:line-break/>
<draw:frame draw:style-name="media" draw:name="" text:anchor-type="as-char" draw:z-index="0" svg:width="7.9375cm" svg:height="2.5664583333333cm"><draw:image xlink:href="Pictures/769fe1ade910aec4f4dbfedcdeccda20.jpg" xlink:type="simple" xlink:show="embed" xlink:actuate="onLoad"/></draw:frame></text:p>
      <text:h text:style-name="Heading_20_3" text:outline-level="3"><text:bookmark-start text:name="активация_использование_купона"/>Активация (использование купона)<text:bookmark-end text:name="активация_использование_купона"/></text:h>
      <text:p text:style-name="Text_20_body">При выборе опции «Анонсировать?» купон будет виден всем владельцам Банковских кошельков. Он отображается в сервисе следующим образом:<text:line-break/>
<draw:frame draw:style-name="media" draw:name="" text:anchor-type="as-char" draw:z-index="0" svg:width="7.9375cm" svg:height="4.7360416666667cm"><draw:image xlink:href="Pictures/3a1725bdbea5157bf860ba2806d9c76a.jpg" xlink:type="simple" xlink:show="embed" xlink:actuate="onLoad"/></draw:frame><text:line-break/>
После клика по купону пользователь окажется на главной странице вашего сайта, а его браузер «запомнит» скидку. После выбора товара и оформлении его на сайте, пользователь нажмет «Купить в Вашем магазине и окажется на Форме оплаты. При этом скидка будет подсчитываться автоматически и сумма сразу будет отображена с ее учетом:<text:line-break/>
<draw:frame draw:style-name="media" draw:name="" text:anchor-type="as-char" draw:z-index="0" svg:width="7.9375cm" svg:height="9.0752083333333cm"><draw:image xlink:href="Pictures/433208abb2e1546b3fbe108633d2198b.jp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