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png" manifest:full-path="Pictures/6241e03e5437b8befcf32598ea7c5eba.png"/>
  <manifest:file-entry manifest:media-type="image/png" manifest:full-path="Pictures/a143adddcbfc928028a9d016821b839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Передать деньги другу - просто.<text:line-break/></text:p>
      <text:h text:style-name="Heading_20_4" text:outline-level="4"><text:bookmark-start text:name="кабинет_покупателя_-_передать_деньги_в_3_шага"/>"Кабинет покупателя" - передать деньги в 3 шага.<text:bookmark-end text:name="кабинет_покупателя_-_передать_деньги_в_3_шага"/></text:h>
      <text:h text:style-name="Heading_20_3" text:outline-level="3"><text:bookmark-start text:name="шаг_1._войти_в_кабинет_покупателя"/>Шаг 1. Войти в Кабинет покупателя<text:bookmark-end text:name="шаг_1._войти_в_кабинет_покупателя"/></text:h>
      <text:p text:style-name="Text_20_body">Помимо стандартного варианта <text:span text:style-name="Strong_20_Emphasis">логин-пароль</text:span>, теперь можно войти одним кликом из соцсетей <text:span text:style-name="Strong_20_Emphasis">FB</text:span> и <text:span text:style-name="Strong_20_Emphasis">VK</text:span>:<text:line-break/>
<draw:frame draw:style-name="media" draw:name="" text:anchor-type="as-char" draw:z-index="0" svg:width="23.151041666667cm" style:rel-width="100%" svg:height="21.775208333333cm" style:rel-height="scale"><draw:image xlink:href="Pictures/6241e03e5437b8befcf32598ea7c5eba.png" xlink:type="simple" xlink:show="embed" xlink:actuate="onLoad"/></draw:frame><text:line-break/></text:p>
      <text:h text:style-name="Heading_20_3" text:outline-level="3"><text:bookmark-start text:name="шаг_2._выбрать_в_меню_перевести_пользователю"/>Шаг 2. Выбрать в меню "Перевести пользователю"<text:bookmark-end text:name="шаг_2._выбрать_в_меню_перевести_пользователю"/></text:h>
      <text:p text:style-name="Text_20_body">Выберите в меню «<text:span text:style-name="Strong_20_Emphasis">Перевести пользователю</text:span>» и нажмите «<text:span text:style-name="Strong_20_Emphasis">Перевести пользователю</text:span>» в Кабинете покупателя:<text:line-break/>
<draw:frame draw:style-name="media" draw:name="" text:anchor-type="as-char" draw:z-index="0" svg:width="15.875cm" svg:height="4.7889583333333cm"><draw:image xlink:href="Pictures/a143adddcbfc928028a9d016821b8396.png" xlink:type="simple" xlink:show="embed" xlink:actuate="onLoad"/></draw:frame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