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a9cfb443492e852f14ae74454b611a8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работа_с_onpay.ruоферта_и_договор"/>Работа с ONPAY.RU: Оферта и договор.<text:bookmark-end text:name="работа_с_onpay.ruоферта_и_договор"/></text:h>
      <text:p text:style-name="Text_20_body">В связи с увеличением количества вариантов подключения платежных систем, мы сделали сводную страницу со всей необходимой информацией. Более подробно по каждому варианту можно будет прочесть на соотвествующих страницах wiki.<text:line-break/></text:p>
      <text:h text:style-name="Heading_20_2" text:outline-level="2"><text:bookmark-start text:name="способы_оплаты_и_вывода_средств"/>СПОСОБЫ ОПЛАТЫ И ВЫВОДА СРЕДСТВ<text:bookmark-end text:name="способы_оплаты_и_вывода_средств"/></text:h>
      <text:p text:style-name="Text_20_body">Доступные варианты для подключения зависят от юридического статуса вашего магазина в РФ (физлицо, ИП, юрлицо), а также от юрисдикции (только юрлица, только ЕС). Дополнительно даны варианты банковского кошелька (wallet). Исходя из представленных данных, вы сможете выбирать дополнительные опции. Основные опции (блоки ВВОД и ВЫВОД) в тарифах <text:a xlink:type="simple" xlink:href="http://onpay.ru/usloviya-i-tarify/tarify">http://onpay.ru/usloviya-i-tarify/tarify</text:a> доступны всем, кто зарегистрировался в Onpay и прошёл модерацию.<text:line-break/>
<draw:frame draw:style-name="media" draw:name="" text:anchor-type="as-char" draw:z-index="0" svg:width="15.875cm" svg:height="11.90625cm"><draw:image xlink:href="Pictures/a9cfb443492e852f14ae74454b611a85.gif" xlink:type="simple" xlink:show="embed" xlink:actuate="onLoad"/></draw:frame></text:p>
      <text:h text:style-name="Heading_20_1" text:outline-level="1"><text:bookmark-start text:name="документы_для_подключения"/>ДОКУМЕНТЫ ДЛЯ ПОДКЛЮЧЕНИЯ<text:bookmark-end text:name="документы_для_подключения"/></text:h>
      <text:h text:style-name="Heading_20_2" text:outline-level="2"><text:bookmark-start text:name="тарифы"/>Тарифы<text:bookmark-end text:name="тарифы"/></text:h>
      <table:table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Наименование договора</text:p>
          </table:table-cell>
          <table:table-cell office:value-type="string" table:style-name="tableheader">
            <text:p text:style-name="Table_20_Heading">Скан паспорта</text:p>
          </table:table-cell>
          <table:table-cell office:value-type="string" table:style-name="tableheader">
            <text:p text:style-name="Table_20_Heading">Анкета</text:p>
          </table:table-cell>
          <table:table-cell office:value-type="string" table:style-name="tableheader">
            <text:p text:style-name="Table_20_Heading">ИНН/ОГРН</text:p>
          </table:table-cell>
          <table:table-cell office:value-type="string" table:style-name="tableheader">
            <text:p text:style-name="Table_20_Heading">Заявление</text:p>
          </table:table-cell>
        </table:table-row>
        <table:table-row>
          <table:table-cell office:value-type="string" table:style-name="tablecell">
            <text:p text:style-name="tablealignleft">Оферта Onpay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Банк 1 (РФ)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Банк 2 (РФ)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</text:p>
          </table:table-cell>
        </table:table-row>
        <table:table-row>
          <table:table-cell office:value-type="string" table:style-name="tablecell">
            <text:p text:style-name="tablealignleft">Банк 3 (Евросоюз)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+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