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314bb5b9a4d31064487fdc3023128c07.jpg"/>
  <manifest:file-entry manifest:media-type="image/jpeg" manifest:full-path="Pictures/4469e36dfc785806ecda03aececf31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облема: Платёжная форма выводится на экран не полностью.<text:line-break/>
Пример: <text:line-break/>
<draw:frame draw:style-name="media" draw:name="Форма не помещается на экране Legend" text:anchor-type="as-char" draw:z-index="0" svg:width="8.8370833333333cm"><draw:text-box><text:p text:style-name="legendcenter"><draw:frame draw:style-name="media" draw:name="Форма не помещается на экране" text:anchor-type="as-char" draw:z-index="0" svg:width="8.8370833333333cm" svg:height="13.070416666667cm"><draw:image xlink:href="Pictures/314bb5b9a4d31064487fdc3023128c07.jpg" xlink:type="simple" xlink:show="embed" xlink:actuate="onLoad"/></draw:frame>Форма не помещается на экране</text:p></draw:text-box></draw:frame><text:line-break/></text:p>
      <text:p text:style-name="Text_20_body">Решение: В настройках платежного модуля OnPay для Joomla VirtueMart ( /administrator/index.php?pshop_mode=admin&amp;page=store.payment_method_list&amp;option=com_virtuemart выбрать платёжную систему ) вам необходимо выбрать вкладку Глобальная конфигурация(Configuration). В поле Дополнительная информация о платеже(Payment Extra Info) найдите строку с тегом IFRAME. Скорректируйте значения атрибутов height и width, см. снимок экрана: <text:line-break/>
<draw:frame draw:style-name="media" draw:name="настройки модуля Legend" text:anchor-type="as-char" draw:z-index="0" svg:width="26.087916666667cm" style:rel-width="100%"><draw:text-box><text:p text:style-name="legendcenter"><draw:frame draw:style-name="media" draw:name="настройки модуля" text:anchor-type="as-char" draw:z-index="0" svg:width="26.087916666667cm" style:rel-width="100%" svg:height="20.584583333333cm" style:rel-height="scale"><draw:image xlink:href="Pictures/4469e36dfc785806ecda03aececf31bb.jpg" xlink:type="simple" xlink:show="embed" xlink:actuate="onLoad"/></draw:frame>настройки модуля</text:p></draw:text-box></draw:frame><text:line-break/></text:p>
      <text:p text:style-name="Text_20_body">См. также ошибки, связанные с API: <text:a xlink:type="simple" xlink:href="https://wiki.onpay.ru/doku.php?id=form-cut">Обрезается форма (форма не отображается полностью на сайте)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