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Ссылка на анкету ЮЛ <text:a xlink:type="simple" xlink:href="https://wiki.onpay.ru/lib/exe/fetch.php?media=%D1%88%D0%B0%D0%B1%D0%BB%D0%BE%D0%BD_%D0%B0%D0%BD%D0%BA%D0%B5%D1%82%D0%B0_%D1%8E%D0%BB_%D0%BD%D0%BE%D0%B2%D1%8B%D0%B9.doc">шаблон_анкета_юл_новый.doc</text:a><text:line-break/>
Ссылка на анкету ИП <text:a xlink:type="simple" xlink:href="https://wiki.onpay.ru/lib/exe/fetch.php?media=%D1%88%D0%B0%D0%B1%D0%BB%D0%BE%D0%BD_%D0%B0%D0%BD%D0%BA%D0%B5%D1%82%D0%B0_%D0%B8%D0%BF_%D0%BD%D0%BE%D0%B2%D1%8B%D0%B9.doc">шаблон_анкета_ип_новый.doc</text:a><text:line-break/>
Ссылка на анкету Самозанятого <text:a xlink:type="simple" xlink:href="https://wiki.onpay.ru/lib/exe/fetch.php?media=%D1%88%D0%B0%D0%B1%D0%BB%D0%BE%D0%BD_%D0%B0%D0%BD%D0%BA%D0%B5%D1%82%D0%B0_%D1%81%D0%BC%D0%B7_%D0%BD%D0%BE%D0%B2%D1%8B%D0%B9.doc">шаблон_анкета_смз_новый.doc</text:a><text:line-break/>
Ссылка на анкету Шаблон Заявления <text:a xlink:type="simple" xlink:href="https://wiki.onpay.ru/lib/exe/fetch.php?media=%D1%88%D0%B0%D0%B1%D0%BB%D0%BE%D0%BD_%D0%B7%D0%B0%D1%8F%D0%B2%D0%BB%D0%B5%D0%BD%D0%B8%D0%B5_%D0%B1%D0%BF%D0%B0_%D1%81_%D1%80%D0%B0%D1%81%D1%87%D0%B5%D1%82%D0%B0%D0%BC%D0%B8_%D0%BD%D0%BE%D0%B2%D1%8B%D0%B9.doc">шаблон_заявление_бпа_с_расчетами_новый.doc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