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3b789ff1d682f2239124ef45ad4165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начало_работы._регистрация"/>Начало работы. Регистрация.<text:bookmark-end text:name="начало_работы._регистрация"/></text:h>
      <text:p text:style-name="Text_20_body">Подключив свой сайт к Onpay.ru, Вы получаете: </text:p>
      <text:p text:style-name="Text_20_body">1) Возможность принимать оплату своих товаров или услуг платежными инструментами в интернет (ОСМП, Яндекс.Деньги, WebMoney, Visa, MasterCard, SMS и многие другие). Для чего Вам нужно всего лишь разместить универсальную форму Onpay на своем сайте.<text:line-break/>
2) Возможность выводить собранные средства на Ваши электронные кошельки, или на расчетный счет в случае если Вы заключили с нами официальный <text:a xlink:type="simple" xlink:href="http://wiki.onpay.ru/doku.php?id=contract">Договор</text:a>.<text:line-break/>
3) Вы настраиваете соединение только с Onpay и автоматически получаете интеграцию со всеми платежными инструментами.<text:line-break/>
<text:line-break/>
Для начала работы с Onpay Вам необходимо заполнить данные о Вашем аккаунте и первом сайте, который будет зарегистрирован в нашем сервисе здесь <text:a xlink:type="simple" xlink:href="https://secure.onpay.ru/signup">https://secure.onpay.ru/signup</text:a> <text:line-break/>
Это займет всего пару минут.<text:line-break/>
<text:line-break/></text:p>
      <text:h text:style-name="Heading_20_3" text:outline-level="3"><text:bookmark-start text:name="как_подключиться"/>Как подключиться?<text:bookmark-end text:name="как_подключиться"/></text:h>
      <text:p text:style-name="Text_20_body">После регистрации Вы можете войти в <text:a xlink:type="simple" xlink:href="http://wiki.onpay.ru/doku.php?id=cabinet">Личный Кабинет</text:a>, используя Ваш логин и пароль (указываются Вами при регистрации).<text:line-break/>
Ваш акаунт сейчас находится <text:span text:style-name="Strong_20_Emphasis">в тестовом режиме</text:span>. Вы можете знакомиться с интерфейсом и проверять настройки. <text:a xlink:type="simple" xlink:href="http://wiki.onpay.ru/doku.php?id=test">Подробнее о тестировании</text:a>.<text:line-break/>
<text:line-break/>
Для того, чтобы начать принимать платежи, Вам нужно разместить ссылку на форму оплаты.<text:line-break/>
Эта форма используется покупателями для выбора удобного метода платежа, получения инструкций по платежам и заполнения данных покупателя (эти данные будут доступны Вам в <text:a xlink:type="simple" xlink:href="http://wiki.onpay.ru/doku.php?id=cabinet">Личном Кабинете</text:a>).<text:line-break/>
Для размещения формы:<text:line-break/>
1. Зайдите в пункт меню <text:span text:style-name="Strong_20_Emphasis">«Магазины»</text:span> - <text:span text:style-name="Strong_20_Emphasis">«Настройки»</text:span>;<text:line-break/>
<text:line-break/>
2. Скопируйте код ссылки на форму оплаты вида</text:p>
      <text:p text:style-name="Preformatted_20_Text">&lt;a href="https://secure.onpay.ru/pay/ВАШЛОГИН?f=7" target="_blank"&gt;Оплатить&lt;/a&gt;</text:p>
      <text:p text:style-name="Text_20_body"><text:line-break/>
3. Активируйте Ваш аккаунт, нажав «<text:span text:style-name="Strong_20_Emphasis">включить рабочий режим</text:span>» в Кабинете продавца.<text:line-break/>
Ваш сайт должен соответствовать <text:a xlink:type="simple" xlink:href="http://wiki.onpay.ru/doku.php?id=shop_requirements">минимальным требованиям</text:a> для успешной и оперативной активации приема платежей.
<text:line-break/>
4. Для того, чтобы пользователи могли оплачивать покупки, Вам нужно активировать одну или несколько платежных систем (способов платежей) в платежной форме. Вы можете отметить «галочками» нужные способы платежей во вкладке <text:span text:style-name="Strong_20_Emphasis">Настройки магазина - Платежные системы.</text:span> Ниже на той же странице можно выключить определенные группы методов платежей («Терминалы», «Электронные деньги» и пр.), а также переместить тот или иной вид платежа, изменяя порядок их отображения в форме (к примеру, поместить Яндекс.Деньги после WebMoney).<text:line-break/>
<text:line-break/>
5. После подтверждения модератором активации Вашего аккаунта, Вы можете проверить работоспособность формы, введя все параметры платежа и дойдя до инструкции «Как платить» или переадресации на электронный кошелек. Подробнее см. в статье <text:a xlink:type="simple" xlink:href="http://wiki.onpay.ru/doku.php?id=onpay-buy-howto">"Оплата покупок через Onpay"</text:a>.<text:line-break/>
<text:line-break/>
Всё! Вы моджете принимать платежи!<text:line-break/>
Если Вы хотите более точно настроить систему Onpay или просто узнать об ее возможностях, читайте дальше.<text:line-break/>
<text:line-break/></text:p>
      <text:h text:style-name="Heading_20_3" text:outline-level="3"><text:bookmark-start text:name="настройка_платежной_формы_и_методов_платежей"/>Настройка платежной формы и методов платежей<text:bookmark-end text:name="настройка_платежной_формы_и_методов_платежей"/></text:h>
      <text:p text:style-name="Text_20_body">1. Ваша платежная форма находится по адресу: <text:a xlink:type="simple" xlink:href="https://secure.onpay.ru/pay/">https://secure.onpay.ru/pay/</text:a>ВАШЛОГИН?f=7).
Вы можете отключить ненужные Вам виды оплаты или, например, включить Прямой шлюз приема карт VISA и MasterCard для автоматической обработки платежей по картам. Все это можно сделать в <text:a xlink:type="simple" xlink:href="http://wiki.onpay.ru/doku.php?id=cabinet">Личном Кабинете</text:a> на вкладке <text:span text:style-name="Strong_20_Emphasis">Настройки Магазина - Платежные Системы</text:span>. На этой же странице Вы можете поменять местами методы платежей в форме (к примеру, сделать первыми в списке Яндекс.Деньги или Оплату через терминалы.<text:line-break/>
<text:line-break/>
2. В <text:a xlink:type="simple" xlink:href="http://wiki.onpay.ru/doku.php?id=cabinet">Личном Кабинете</text:a> есть удобный инструмент для изменения вида формы оплаты, не требующий специальных знаний программирования. Просто зайдите на вкладку <text:span text:style-name="Strong_20_Emphasis">Настройки Магазина - Вид Формы</text:span> и Вы можете тонко настроить цветовую гамму формы (например, для соответствия цветовой гаммы Вашего сайта или Вашим фирменным цветам. Также Вы можете добавить или убрать поля, заполняемые покупателями.<text:line-break/>
<text:line-break/>
3. Дополнительные настройки Вы можете найти в меню <text:span text:style-name="Strong_20_Emphasis">Настройки Магазина - Конструктор ссылок</text:span>. Вы можете выбрать следующие опции:<text:line-break/>
1. <text:span text:style-name="Strong_20_Emphasis">Сумма платежа:</text:span><text:line-break/>
а) Заказ на фиксированную сумму <text:line-break/>
б) Клиент сам определяет сумму платежа<text:line-break/>
2. <text:span text:style-name="Strong_20_Emphasis">Цена.</text:span> Цену надо указывать если выбран вариант (а) Заказ на фиксированную сумму.<text:line-break/>
3. <text:span text:style-name="Strong_20_Emphasis">№ счета/заказа</text:span>. Артикул товара, номер пользователя, счета или заказа, и т.п.<text:line-break/>
4. <text:span text:style-name="Strong_20_Emphasis">Конвертировать поступающие платежи в валюту заказа</text:span>. По умолчанию включена и все платежи поступают в рублях. Вы можете выключить эту опцию, чтобы получать платежи в валюте, которой платил Клиент.<text:line-break/>
5. <text:span text:style-name="Strong_20_Emphasis">Закрыть возможность изменить плательщиком параметры платежа и принимать платежи только с параметрами и подписью MD5:</text:span> Данная опция включается для защиты фиксированных значений от изменений. MD5 подпись используется для проверки параметров заказа. Если ссылка содержит подпись md5, то клиент не сможет изменить № заказа и стоимость.<text:line-break/>
6. <text:span text:style-name="Strong_20_Emphasis">Платить только в этой валюте:</text:span> данная опция применяется, если оплата по ссылке производится какой то одной валютой. К примеру, Вы можете сгенерировать 3 ссылки формы оплаты для несколкьких кнопок (Например: «Оплатить Яндекс.Деньгами», «Оплатить Вебмани», «Оплатить SMS»).<text:line-break/>
7. <text:span text:style-name="Strong_20_Emphasis">Комиссию платежной системы взымать с продавца:</text:span> К стоимости заказа не будет прибавляться комиссия платежной системы на ввод.<text:line-break/>
8. <text:span text:style-name="Strong_20_Emphasis">E-mail пользователя:</text:span> Вы можете вписать e-mail пользователя по умолчанию (например me@mail.ru), пользователь сможет изменить адрес на свой. <text:line-break/>
<text:line-break/>
<text:span text:style-name="Strong_20_Emphasis">После изменения всех необходимых параметров нажмите кнопку «Получить пример» и скопируйте код из окошка для использования на Вашем сайте:</text:span><text:line-break/>
<draw:frame draw:style-name="media" draw:name="" text:anchor-type="as-char" draw:z-index="0" svg:width="8.7841666666667cm" svg:height="5.159375cm"><draw:image xlink:href="Pictures/3b789ff1d682f2239124ef45ad41657a.png" xlink:type="simple" xlink:show="embed" xlink:actuate="onLoad"/></draw:frame>
<text:line-break/>
Внимание: изменения данных параметров заработают, только если они прописаны в ссылке. То есть тот код, который Вы писали в виде<text:line-break/></text:p>
      <text:p text:style-name="Preformatted_20_Text">&lt;a href="https://secure.onpay.ru/pay/ВАШЛОГИН?f=7" target="_blank"&gt;Оплатить&lt;/a&gt;</text:p>
      <text:p text:style-name="Text_20_body">для новой кнопки получит вид, подобный этому:<text:line-break/></text:p>
      <text:p text:style-name="Preformatted_20_Text">&lt;a href="https://secure.onpay.ru/pay/ВАШЛОГИН?pay_mode=fix&amp;f=7&amp;price=1000&amp;currency=RUR&amp;pay_for=123&amp;convert=yes&amp;one_way=YDX&amp;price_final=true&amp;user_email=user@mail.ru" target="_blank"&gt;Оплатить&lt;/a&gt;</text:p>
      <text:p text:style-name="Text_20_body">Расшифруем значение нового адреса:<text:line-break/></text:p>
      <text:p text:style-name="Preformatted_20_Text">pay_mode=fix - означает что выбрана опция "Заказ на фиксированную сумму"<text:line-break/>f=7 - означает, что отображаться будет Форма 7 (именно форма 7 является формой по умолчанию, и только для нее возможно редактирование полей и внешнего вида.<text:line-break/>price=1000 - означает что сумма для платежа указана в размере тысячи...<text:line-break/>currency=RUR - ... рублей<text:line-break/>pay_for=123 - № счета/заказа указан как "123"<text:line-break/>convert=yes - выбрана опция "Конвертировать поступающие платежи в валюту заказа"<text:line-break/>one_way=YDX - выбрана опция "Принимать только в одной валюте (в данном случае - Яндекс.Деньги)<text:line-break/>price_final=true - цена не может быть изменена клиентом <text:line-break/>user_email=user@mail.ru - почтовый адрес по умолчанию</text:p>
      <text:p text:style-name="Text_20_body">Вам не обязательно знать эти параметры: ссылку всегда можно сгенерировать во вкладке <text:span text:style-name="Strong_20_Emphasis">«Настройки по умолчанию»</text:span>. Но, например, для программистов создание ссылок с учетом параметров часто оперативнее прямо в коде. Подробнее о параметрах см. <text:a xlink:type="simple" xlink:href="http://wiki.onpay.ru/doku.php?id=payment-links-specs">Спецификация на платежные ссылки</text:a>.</text:p>
      <text:h text:style-name="Heading_20_3" text:outline-level="3"><text:bookmark-start text:name="важно_знать"/>Важно знать!<text:bookmark-end text:name="важно_знать"/></text:h>
      <text:p text:style-name="Text_20_body">Для приема платежей с последующим выводом выручки на расчетный счет, а также для приема платежей с помощью пластиковых карт и платежных терминалов необходимо заключение бумажного договора с Вашей фирмой или ИП (индивидуальным предпринимателем). См. раздел <text:a xlink:type="simple" xlink:href="http://wiki.onpay.ru/doku.php?id=contract">«Заключение договора с Onpay»</text:a>.<text:line-break/>
Если прием платежей будет осуществляться с выводом только в электронные деньги, договор необязателен, достаточно согласия с условиями использования сервиса. В этом случае будет установлена задержка от 0 до 15 дней на вывод собранной выручки для урегулирования возможных претензий со стороны Ваших покупателей с помощью Арбитража WebMoney.<text:line-break/>
Не регистрируются:<text:line-break/>
1. Неработающие сайты (сайты с отключенным хостингом).<text:line-break/>
2. Сайты, торгующие запрещенными товарами и/или оказывающие нелегальные услуги:<text:line-break/>
- неработающие сайты (недоступные в т.ч. из-за неоплаченного хостинга);<text:line-break/>
- сайты на бесплатном хостинге;<text:line-break/>
- сайты с навязчивой рекламой (Н: Pop-up на главной);<text:line-break/>
- вредоносные сайты (содержащие вирусы, malware);<text:line-break/>
- продающие оружие, медикаменты, наркотические вещества;<text:line-break/>
- продающие алкогольную и табачную продукцию;<text:line-break/>
- продающие ювелирную продукцию и иные товары запрещенные к продаже дистанционным способом;<text:line-break/>
- продающие софт для хакеров и спамеров, нелицензионный софт, сопутствующие услуги; <text:line-break/>
- создающие финансовые пирамиды, заработки в интернет и другие мошеннические «услуги»;<text:line-break/>
- порно-сайты, сайты с расистским, сексистским, экстремистским контентом;<text:line-break/>
- интернет-казино (за исключением букмекерских и покерных сайтов)<text:line-break/>
- сайты, использующие имя Onpay в ссылках, почтовых адресах, логине и т.д.<text:line-break/>
Администрация оставляет за собой право расширить этот список, а также потребовать документ удостоверяющий личность владельца сайта.<text:line-break/>
<text:line-break/>
Внимание: учетная запись, не активированная в течение 3-х месяцев или по которой не было операций ха этот период, удаляется.<text:line-break/>
После того, как по Вашей просьбе учетная запись будет проверена модератором и активирована, Вам будет выслано письмо с подтверждением подключения (подробное описание Вы найдете в <text:a xlink:type="simple" xlink:href="http://wiki.onpay.ru/doku.php?id=cabinet">Личном Кабинете</text:a>, внизу закладки <text:span text:style-name="Strong_20_Emphasis">«Настройки магазина»</text:span>)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