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  <manifest:file-entry manifest:media-type="image/png" manifest:full-path="Pictures/28e9257deb368713a5e843855bc9d292.png"/>
  <manifest:file-entry manifest:media-type="image/png" manifest:full-path="Pictures/3bc26c2e9d6a882291164637987085e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-start text:name="переключение_интерфейса"/>Переключение интерфейса<text:bookmark-end text:name="переключение_интерфейса"/></text:h>
      <text:p text:style-name="Text_20_body">Внешний вид интерфейса можно переключить в правом верхнем углу. Новый дизайн создан для лучшей совместимости с мобильными устройствами. Включить его можно нажав на «Новый дизайн» справа вверху:<text:line-break/>
<draw:frame draw:style-name="media" draw:name="Новый дизайн Legend" text:anchor-type="as-char" draw:z-index="0" svg:width="8.5989583333333cm"><draw:text-box><text:p text:style-name="legendcenter"><draw:frame draw:style-name="media" draw:name="Новый дизайн" text:anchor-type="as-char" draw:z-index="0" svg:width="8.5989583333333cm" svg:height="3.7570833333333cm"><draw:image xlink:href="Pictures/28e9257deb368713a5e843855bc9d292.png" xlink:type="simple" xlink:show="embed" xlink:actuate="onLoad"/></draw:frame>Новый дизайн</text:p></draw:text-box></draw:frame><text:line-break/>
Вернуться обратно к старому дизайну можно нажав на соответствующую пиктограмму:<text:line-break/>
<draw:frame draw:style-name="media" draw:name="Старый дизайн Legend" text:anchor-type="as-char" draw:z-index="0" svg:width="14.022916666667cm"><draw:text-box><text:p text:style-name="legendcenter"><draw:frame draw:style-name="media" draw:name="Старый дизайн" text:anchor-type="as-char" draw:z-index="0" svg:width="14.022916666667cm" svg:height="9.8689583333333cm"><draw:image xlink:href="Pictures/3bc26c2e9d6a882291164637987085e4.png" xlink:type="simple" xlink:show="embed" xlink:actuate="onLoad"/></draw:frame>Старый дизайн</text:p></draw:text-box></draw:frame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