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Рейтинг продавца</text:span> - это комплексный показатель, которые основывается на количестве платежей, средней сумме платежа, частоте и регулярности платежей, отзывах покупателей, а также нескольких вспомогательных параметрах и коэффициентах.<text:line-break/>
1-100 Проект на этапе тестирования, нереализованный стартап.<text:line-break/>
100-500 - Проект успешно настроил платежи и провел несколько десятков платежей.<text:line-break/>
500-2000 - Сервис с умеренным количеством и суммами продаж.<text:line-break/>
2000-5000 - Активно работающий и/или развивающийся сервис с большим количеством транзакций и/или большим средним чеком.<text:line-break/>
Более 5000 - уверенно стоящий на ногах сервис, успешный проект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