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платежная_форма_во_всплывающем_модальном_окне"/>Платежная форма во всплывающем (модальном) окне<text:bookmark-end text:name="платежная_форма_во_всплывающем_модальном_окне"/></text:h>
      <text:p text:style-name="Text_20_body">1 Для использования платежной формы у себя на сайте, нужно будет скачать и добавить к себе на сайт скрипт
Исходники фреймов загружены на Onpay в папке public и доступны здесь
<text:a xlink:type="simple" xlink:href="https://secure.onpay.ru/scripts/onpay_frame.js">https://secure.onpay.ru/scripts/onpay_frame.js</text:a></text:p>
      <text:p text:style-name="Text_20_body">2 Чтобы открыть платежную форму нужно добавить вызов метода run от объекта OnpayPayment. Или написать подобную функцию pay():</text:p>
      <text:p text:style-name="Text_20_body"><text:span text:style-name="Source_20_Text">function pay() {<text:line-break/>
 . . var t = new OnpayPayment({<text:line-break/>
 . . sum: 10,  . . . . .                                  - Сумма для оплаты в рублях.<text:line-break/>
 . . pay_for: 'Тестовый платеж',   . . . . . - Название платежа (за что платит клиент)<text:line-break/>
 . . merchant_login: 'demo11'  . . . . .      - Название вашего магазина в Onpay.ru<text:line-break/>
 . });<text:line-break/>
 . t.run();<text:line-break/>
};</text:span><text:line-break/></text:p>
      <text:p text:style-name="Text_20_body">3 На вашей странице откроется модальное окно с платежной формой.</text:p>
      <text:p text:style-name="Text_20_body">4 Платеж будет обработан точно так же, как если бы Вам платили с платежной формы Onpay.</text:p>
      <text:p text:style-name="Text_20_body"><text:span text:style-name="Emphasis">====== Как пользоваться? ======<text:line-break/>

Шаг 1. Пользователь вводит свои данные для совершения оплаты. <text:line-break/>

Шаг 2. Затем подтверждает свои данные с помощью 3DS в этой же форме. Что гарантирует отсутствие возвратов и надежность плательщика.<text:line-break/>

Шаг 3. <text:span text:style-name="Strong_20_Emphasis">Успех!</text:span> Деньги пришли на счет Onpay.ru для вашего магазина.<text:line-break/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