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8b8b1f2df51aec324462a91e958b996b.png"/>
  <manifest:file-entry manifest:media-type="image/png" manifest:full-path="Pictures/3a33043ae8efaa1474b174db714ca11a.png"/>
  <manifest:file-entry manifest:media-type="image/png" manifest:full-path="Pictures/93e88a896b3106a558ff12e17257d9c8.png"/>
  <manifest:file-entry manifest:media-type="image/png" manifest:full-path="Pictures/08fafda25d0cf87e755c96c117f07489.png"/>
  <manifest:file-entry manifest:media-type="image/png" manifest:full-path="Pictures/f7c8192f4dfa30f543658dea443037ba.png"/>
  <manifest:file-entry manifest:media-type="image/png" manifest:full-path="Pictures/dcfab3a95565ed91bc038207a1ab018e.png"/>
  <manifest:file-entry manifest:media-type="image/png" manifest:full-path="Pictures/86cbee3374bac4e76c63b2b963ab1daf.png"/>
  <manifest:file-entry manifest:media-type="image/png" manifest:full-path="Pictures/63ec02244b963065ff44efc44a5221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восстановление_доступа_к_платежному_кабинету"/>Восстановление доступа к Платежному Кабинету<text:bookmark-end text:name="восстановление_доступа_к_платежному_кабинету"/></text:h>
      <text:p text:style-name="Text_20_body"><text:line-break/>
Для того, чтобы получить или восстановить доступ к Платежному Кабинету и распорядиться средствами на балансе, требуется перейти по ссылке для ввода пароля, а затем войти в Кабинет. Если вы получили письмо со ссылкой, вам следует проделать шаги 6-8, если вы не получили, потеряли или случайно стерли письмо со ссылкой - вам следует проделать все нижеописанные шаги.<text:line-break/>
<text:line-break/>
<text:span text:style-name="Strong_20_Emphasis">Шаг 1.</text:span><text:line-break/>
Зайдите на страницу w.onpay.ru.
Для перехода на страницу вы можете кликнуть на ссылку. Если ваш интернет-браузер не поддерживает переходы по ссылке, вы можете скопировать (Ctrl+C) адрес ссылки и вставить (Ctrl+V) содержимое в адресную строку (в верхней части браузера). Также вы можете ввести этот адрес вручную в адресной строке.<text:line-break/>
При переходе по ссылке вы увидите следующий экран:<text:line-break/>
<draw:frame draw:style-name="media" draw:name="" text:anchor-type="as-char" draw:z-index="0" svg:width="14.366875cm" svg:height="11.773958333333cm"><draw:image xlink:href="Pictures/8b8b1f2df51aec324462a91e958b996b.png" xlink:type="simple" xlink:show="embed" xlink:actuate="onLoad"/></draw:frame><text:line-break/>
Нажмите ссылку «войти» в правом верхнем углу.<text:line-break/>
<text:line-break/>
<text:span text:style-name="Strong_20_Emphasis">Шаг 2.</text:span><text:line-break/>
На экране авторизации:<text:line-break/>
<draw:frame draw:style-name="media" draw:name="" text:anchor-type="as-char" draw:z-index="0" svg:width="14.44625cm" svg:height="11.482916666667cm"><draw:image xlink:href="Pictures/3a33043ae8efaa1474b174db714ca11a.png" xlink:type="simple" xlink:show="embed" xlink:actuate="onLoad"/></draw:frame>\
Вам нужно выбрать «забыли пароль».<text:line-break/>
<text:line-break/>
<text:span text:style-name="Strong_20_Emphasis">Шаг 3.</text:span><text:line-break/>
На следующем экране вам следует ввесли адрес E-MAIL, который вы указывали при регистрации или проведении платежа.<text:line-break/>
<draw:frame draw:style-name="media" draw:name="" text:anchor-type="as-char" draw:z-index="0" svg:width="14.2875cm" svg:height="9.5514583333333cm"><draw:image xlink:href="Pictures/93e88a896b3106a558ff12e17257d9c8.png" xlink:type="simple" xlink:show="embed" xlink:actuate="onLoad"/></draw:frame><text:line-break/>
После нажатия кнопки «Продолжить» вы увидите следующее уведомление:
<text:line-break/>
<text:span text:style-name="Strong_20_Emphasis">Шаг 4.</text:span><text:line-break/>
<draw:frame draw:style-name="media" draw:name="" text:anchor-type="as-char" draw:z-index="0" svg:width="14.366875cm" svg:height="6.0325cm"><draw:image xlink:href="Pictures/08fafda25d0cf87e755c96c117f07489.png" xlink:type="simple" xlink:show="embed" xlink:actuate="onLoad"/></draw:frame>
Ознакомьтесь с уведомлением и закройте окно.<text:line-break/>
<text:line-break/>
<text:span text:style-name="Strong_20_Emphasis">Шаг 5.</text:span>
Зайдите в почтовый ящик, который вы указали.<text:line-break/>
Вы увидите следующее сообщение:<text:line-break/>
<draw:frame draw:style-name="media" draw:name="" text:anchor-type="as-char" draw:z-index="0" svg:width="24.4475cm" style:rel-width="100%" svg:height="12.276666666667cm" style:rel-height="scale"><draw:image xlink:href="Pictures/f7c8192f4dfa30f543658dea443037ba.png" xlink:type="simple" xlink:show="embed" xlink:actuate="onLoad"/></draw:frame><text:line-break/>
Для перехода на страницу вы можете кликнуть на ссылку. Если ваш интернет-браузер не поддерживает переходы по ссылке, вы можете скопировать (Ctrl+C) адрес ссылки и вставить (Ctrl+V) содержимое в адресную строку (в верхней части браузера).<text:line-break/>
<text:line-break/>
<text:span text:style-name="Strong_20_Emphasis">Шаг 6.</text:span><text:line-break/>
В окне, на которое вы перешли, вам следует ввести любой пароль, который вы сами придумаете.<text:line-break/>
Пароль следует ввести дважды.<text:line-break/>
<draw:frame draw:style-name="media" draw:name="" text:anchor-type="as-char" draw:z-index="0" svg:width="10.00125cm" svg:height="7.540625cm"><draw:image xlink:href="Pictures/dcfab3a95565ed91bc038207a1ab018e.png" xlink:type="simple" xlink:show="embed" xlink:actuate="onLoad"/></draw:frame><text:line-break/>
Внимание! Вам следует запомнить введенный пароль, иначе придется пройти шаги 1-5 снова.<text:line-break/>
Не записывайте пароль в местах, доступных третьим лицам. Используйте сочетание букв и цифр для наилучшей надежности.<text:line-break/>
<text:line-break/>
<text:span text:style-name="Strong_20_Emphasis">Шаг 7.</text:span><text:line-break/>
В этом же окне вы будете извещены, что новый пароль сохранен:<text:line-break/>
<draw:frame draw:style-name="media" draw:name="" text:anchor-type="as-char" draw:z-index="0" svg:width="10.00125cm" svg:height="8.41375cm"><draw:image xlink:href="Pictures/86cbee3374bac4e76c63b2b963ab1daf.png" xlink:type="simple" xlink:show="embed" xlink:actuate="onLoad"/></draw:frame><text:line-break/>
Перейдите по ссылке «авторизация».<text:line-break/>
<text:line-break/>
<text:span text:style-name="Strong_20_Emphasis">Шаг 8.</text:span><text:line-break/>
Последний шаг: зайдите в систему, используя e-mail и пароль, который вы только что ввели.<text:line-break/>
<draw:frame draw:style-name="media" draw:name="" text:anchor-type="as-char" draw:z-index="0" svg:width="14.234583333333cm" svg:height="11.773958333333cm"><draw:image xlink:href="Pictures/63ec02244b963065ff44efc44a52213c.png" xlink:type="simple" xlink:show="embed" xlink:actuate="onLoad"/></draw:frame><text:line-break/>
<text:line-break/>
Вы успешно вошли в систему!
<text:line-break/>
См. также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