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62b1cf8b6f55daa37a375f763cf5d21.png"/>
  <manifest:file-entry manifest:media-type="image/png" manifest:full-path="Pictures/a7e462bb1a5f381db1ee645f8bb6a099.png"/>
  <manifest:file-entry manifest:media-type="image/png" manifest:full-path="Pictures/0496509850a087e6b67a5e8de4a7d591.png"/>
  <manifest:file-entry manifest:media-type="image/png" manifest:full-path="Pictures/c5b693dd4a6dbed6371a5dcd5502c3f8.png"/>
  <manifest:file-entry manifest:media-type="image/png" manifest:full-path="Pictures/0c984d3464011e76186963cc688c0c5f.png"/>
  <manifest:file-entry manifest:media-type="image/png" manifest:full-path="Pictures/ff9ddc43de745b3b18d1b8a9dd1f2e03.png"/>
  <manifest:file-entry manifest:media-type="image/png" manifest:full-path="Pictures/73ca3bb24f4d64992a556ca628885623.png"/>
  <manifest:file-entry manifest:media-type="image/png" manifest:full-path="Pictures/f2eaea7eb2bb4ba5b14652563fd24d52.png"/>
  <manifest:file-entry manifest:media-type="image/png" manifest:full-path="Pictures/cf0baab3318acb29f44652ee715b9b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того, чтобы вывести деньги из Onpay или обменять их, вы должны зайти в Кабинет продавца, он находится по адресу: <text:a xlink:type="simple" xlink:href="https://secure.onpay.ru/user/login">https://secure.onpay.ru/user/login</text:a><text:line-break/>
Далее, выберите вкладку №2, деньги.<text:line-break/>
В таблице с перечислением всех валют напротив валют с ненулевым количеством на балансе будут присутствовать опции <text:span text:style-name="Strong_20_Emphasis">«Обменять»</text:span> и <text:span text:style-name="Strong_20_Emphasis">«Вывести»</text:span>.<text:line-break/>
Обратите внимание, что для корректного отображения всех валют на балансе в верхних полях должны быть выбраны Ваша Фирма и Ваш Сайт. Обычно Вы входите в систему и эти поля уже выбраны:<text:line-break/>
<draw:frame draw:style-name="media" draw:name="" text:anchor-type="as-char" draw:z-index="0" svg:width="21.801666666667cm" style:rel-width="100%" svg:height="18.415cm" style:rel-height="scale"><draw:image xlink:href="Pictures/d62b1cf8b6f55daa37a375f763cf5d21.png" xlink:type="simple" xlink:show="embed" xlink:actuate="onLoad"/></draw:frame><text:line-break/>
Нажав кнопку <text:span text:style-name="Strong_20_Emphasis">«Вывод»</text:span>, Вы получите диалог из трёх опций:<text:line-break/>
1. Вывести из системы<text:line-break/>
2. В кошелек Onpay<text:line-break/>
3. Пользователю Onpay<text:line-break/></text:p>
      <text:p text:style-name="Text_20_body"><draw:frame draw:style-name="media" draw:name="" text:anchor-type="as-char" draw:z-index="0" svg:width="21.881041666667cm" style:rel-width="100%" svg:height="18.176875cm" style:rel-height="scale"><draw:image xlink:href="Pictures/a7e462bb1a5f381db1ee645f8bb6a099.png" xlink:type="simple" xlink:show="embed" xlink:actuate="onLoad"/></draw:frame><text:line-break/>
На приведенном снимке экрана Вы можете видеть, что опция вывода из системы на расчетный счет недоступна фирмам, не заключившим договор в соответствии с законами РФ. Заключить договор несложно. Как это делается описано в статье <text:a xlink:type="simple" xlink:href="http://wiki.onpay.ru/doku.php?id=contract">"Заключение договора с Onpay"</text:a>.<text:line-break/>
Если Вы не заключили договор или по каким-то причинам не хотите его заключать, Вы можете вывести деньги в кошелек Onpay (Вам требуется зарегистрироваться на сайте <text:a xlink:type="simple" xlink:href="http://w.onpay.ru/">http://w.onpay.ru/</text:a>, чтобы завести кошелек, эта услуга бесплатна).<text:line-break/></text:p>
      <text:h text:style-name="Heading_20_3" text:outline-level="3"><text:bookmark-start text:name="вывести_из_системы_на_расчетный_счет_для_заключивших_договор"/>1. Вывести из системы на расчетный счет (для заключивших договор)<text:bookmark-end text:name="вывести_из_системы_на_расчетный_счет_для_заключивших_договор"/></text:h>
      <text:p text:style-name="Text_20_body">Для заключивших договор форма вывода выглядит так:<text:line-break/>
<text:line-break/>
<draw:frame draw:style-name="media" draw:name="" text:anchor-type="as-char" draw:z-index="0" svg:width="25.135416666667cm" style:rel-width="100%" svg:height="19.817291666667cm" style:rel-height="scale"><draw:image xlink:href="Pictures/0496509850a087e6b67a5e8de4a7d591.png" xlink:type="simple" xlink:show="embed" xlink:actuate="onLoad"/></draw:frame><text:line-break/>
<text:line-break/>
Обязательны к заполнению:<text:line-break/>
1. Сумма (поле «Будет зачислено» заполняется автоматически, комиссия составляет(1%), также вычитается стоимость банковского платежного поручения - 20 рублей)<text:line-break/>
2. Код защиты от роботов.<text:line-break/>
3. Далее просто нажмите кнопку «Отправить».<text:line-break/>
<text:line-break/>
Напоминаем, что реквизиты для вывода на безнал указываются в Договоре и могут быть изменены только при перезаключении Долговора!<text:line-break/>
Результат операции выглядит так:<text:line-break/>
<draw:frame draw:style-name="media" draw:name="" text:anchor-type="as-char" draw:z-index="0" svg:width="25.24125cm" style:rel-width="100%" svg:height="13.414375cm" style:rel-height="scale"><draw:image xlink:href="Pictures/c5b693dd4a6dbed6371a5dcd5502c3f8.png" xlink:type="simple" xlink:show="embed" xlink:actuate="onLoad"/></draw:frame></text:p>
      <text:h text:style-name="Heading_20_3" text:outline-level="3"><text:bookmark-start text:name="вывести_из_системы_в_кошелек_onpay_для_зарегистрированных_пользователей"/>2. Вывести из системы в кошелек Onpay (для зарегистрированных пользователей)<text:bookmark-end text:name="вывести_из_системы_в_кошелек_onpay_для_зарегистрированных_пользователей"/></text:h>
      <text:p text:style-name="Text_20_body">Для вывода денег в кошелек, Вам нужно выбрать в списке пункт 2 (В кошелек Onpay) и заполнить несколько полей в появившемся диалоге:<text:line-break/>
<draw:frame draw:style-name="media" draw:name="" text:anchor-type="as-char" draw:z-index="0" svg:width="25.691041666667cm" style:rel-width="100%" svg:height="18.229791666667cm" style:rel-height="scale"><draw:image xlink:href="Pictures/0c984d3464011e76186963cc688c0c5f.png" xlink:type="simple" xlink:show="embed" xlink:actuate="onLoad"/></draw:frame><text:line-break/>
<text:line-break/>
Обязательны к заполнению:<text:line-break/>
1. Сумма (поле «Будет зачислено» заполняется автоматически с учетом комиссии в 1%)<text:line-break/>
2. E-mail получателя (тот e-mail, который вы указали при регистрации на <text:a xlink:type="simple" xlink:href="http://w.onpay.ru/">http://w.onpay.ru/</text:a>)<text:line-break/>
3. Код защиты от роботов.<text:line-break/>
4. Далее просто нажмите кнопку <text:span text:style-name="Strong_20_Emphasis">«Отправить»</text:span>.<text:line-break/>
<text:line-break/>
Не обязательны к заполнению:<text:line-break/>
1. Сообщение (это сообщения Вы увидите в кошельке Onpay как основание для перевода)<text:line-break/>
2. Код протекции (следует вводить, если Вы не уверены в правильно введенном e-mail, владелец Onpay-кошелька для подтверждения перевода должен указать этот код) <text:line-break/>
3. Период (это срок, который дается владельцу Onpay-кошелька для подтверждения перевода кодом протекции).<text:line-break/>
<text:line-break/>
Если Вы все сделали правильно, вы получите сообщение следующего вида:<text:line-break/>
«Заявка номер ……….. выполнена»<text:line-break/>
<draw:frame draw:style-name="media" draw:name="" text:anchor-type="as-char" draw:z-index="0" svg:width="31.564791666667cm" style:rel-width="100%" svg:height="20.79625cm" style:rel-height="scale"><draw:image xlink:href="Pictures/ff9ddc43de745b3b18d1b8a9dd1f2e03.png" xlink:type="simple" xlink:show="embed" xlink:actuate="onLoad"/></draw:frame><text:line-break/></text:p>
      <text:h text:style-name="Heading_20_3" text:outline-level="3"><text:bookmark-start text:name="перевести_передать_деньги_другому_пользователю_onpay"/>3. Перевести (передать) деньги другому пользователю Onpay<text:bookmark-end text:name="перевести_передать_деньги_другому_пользователю_onpay"/></text:h>
      <text:p text:style-name="Text_20_body">Для перевода денег в кошелек другого пользователя Onpay, Вам нужно выбрать в списке пункт 3 (Пользователю Onpay) и заполнить несколько полей в появившемся диалоге:<text:line-break/>
<draw:frame draw:style-name="media" draw:name="" text:anchor-type="as-char" draw:z-index="0" svg:width="25.902708333333cm" style:rel-width="100%" svg:height="20.79625cm" style:rel-height="scale"><draw:image xlink:href="Pictures/73ca3bb24f4d64992a556ca628885623.png" xlink:type="simple" xlink:show="embed" xlink:actuate="onLoad"/></draw:frame><text:line-break/>
<text:line-break/>
Обязательны к заполнению:<text:line-break/>
1. Мерчант (адресат) (тот e-mail, который он указал при регистрации на <text:a xlink:type="simple" xlink:href="http://w.onpay.ru/">http://w.onpay.ru/</text:a>, или его логин, который можно увидеть при переходе с его сайта на платежную форму Onpay - адресная строка браузера будет иметь вид <text:a xlink:type="simple" xlink:href="https://secure.onpay.ru/pay/">https://secure.onpay.ru/pay/</text:a>ЛОГИН-АДРЕСАТА?f=7)<text:line-break/>
2. Сумма (поле «Будет зачислено» заполняется автоматически, комиссия отсутствует (0%))<text:line-break/>
3. Код защиты от роботов.<text:line-break/>
4. Далее просто нажмите кнопку «Отправить».<text:line-break/>
<text:line-break/>
Не обязательны к заполнению:<text:line-break/>
1. За счет/заказ № (номер заказа вы получаете при заказе услуги или покупки товара на сайте Продавца).<text:line-break/>
2. Сообщение (это сообщения адресат увидит в кошельке Onpay как основание для перевода)<text:line-break/>
<text:line-break/>
Если Вы все сделали правильно, вы получите сообщение следующего вида:<text:line-break/>
«Заявка номер ……….. выполнена»<text:line-break/>
Если Вы неправильно указали адресата, система сообщит Вам об этом:<text:line-break/>
«Получатель платежа не найден»<text:line-break/>
<draw:frame draw:style-name="media" draw:name="" text:anchor-type="as-char" draw:z-index="0" svg:width="25.532291666667cm" style:rel-width="100%" svg:height="18.335625cm" style:rel-height="scale"><draw:image xlink:href="Pictures/f2eaea7eb2bb4ba5b14652563fd24d52.png" xlink:type="simple" xlink:show="embed" xlink:actuate="onLoad"/></draw:frame><text:line-break/></text:p>
      <text:h text:style-name="Heading_20_3" text:outline-level="3"><text:bookmark-start text:name="другие_способы_вывода_денег_из_системы_onpay"/>4. Другие способы вывода денег из системы Onpay<text:bookmark-end text:name="другие_способы_вывода_денег_из_системы_onpay"/></text:h>
      <text:p text:style-name="Text_20_body"><text:line-break/>
<draw:frame draw:style-name="media" draw:name="" text:anchor-type="as-char" draw:z-index="0" svg:width="20.902083333333cm" style:rel-width="100%" svg:height="17.515416666667cm" style:rel-height="scale"><draw:image xlink:href="Pictures/cf0baab3318acb29f44652ee715b9b61.png" xlink:type="simple" xlink:show="embed" xlink:actuate="onLoad"/></draw:frame><text:line-break/>
Деньги из Onpay также можно вывести, оплачивая услуги мобильной связи, Интернет и др.<text:line-break/>
Более широкий функционал оплаты услуг предлагает кошелек Onpay (подключается отдельно).<text:line-break/></text:p>
      <text:h text:style-name="Heading_20_3" text:outline-level="3"><text:bookmark-start text:name="обмен_конвертация_денег_в_onpay"/>5. Обмен/конвертация денег в Onpay<text:bookmark-end text:name="обмен_конвертация_денег_в_onpa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