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договор_2_рф"/>Договор №2 (РФ)<text:bookmark-end text:name="договор_2_рф"/></text:h>
      <text:p text:style-name="Text_20_body">Что нужно для подключения карт VISA/MasterCard за 2.5% (включая комиссию на вывод, вся комиссия с продавца).<text:line-break/>
А также прием платежей с телефонов и электронных денег Webmoney, Яндекс, QIWI по привлекательным тарифам.<text:line-break/>
<text:line-break/>
Все нижеописанные шаги будут иметь смысл ТОЛЬКО если сайт отвечает <text:span text:style-name="Strong_20_Emphasis">ВСЕМ требованиям: <text:a xlink:type="simple" xlink:href="http://onpay.ru/images/docs/trebovaniya-cards.pdf">http://onpay.ru/images/docs/trebovaniya-cards.pdf</text:a></text:span><text:line-break/>
ВНИМАНИЕ! На главной странице или на странице контакты ДОЛЖНЫ БЫТЬ реквизиты юридического лица. ООО «……» ИНН, Р/С и тд.  .<text:line-break/>
Так как мы производим регистрацию вас в VISA и MasterCard, это занимает 2-3 недели, поторопитесь с подачей заявки!<text:line-break/>
<text:line-break/></text:p>
      <text:h text:style-name="Heading_20_2" text:outline-level="2"><text:bookmark-start text:name="шаг_1._письмо"/>ШАГ 1. Письмо<text:bookmark-end text:name="шаг_1._письмо"/></text:h>
      <text:p text:style-name="Text_20_body">Пришлите нам<text:line-break/>
1. Файл анкеты (скачать здесь <text:a xlink:type="simple" xlink:href="http://onpay.ru/images/Anketa_26052016.xls">http://onpay.ru/images/Anketa_26052016.xls</text:a> и заполнить ВСЕ поля);<text:line-break/>
В анкету встроена автоматическая проверка на второй странице таблицы. Пример заполнения <text:a xlink:type="simple" xlink:href="http://onpay.ru/images/docs/anketa_12052016_primer.pdf">http://onpay.ru/images/docs/anketa_12052016_primer.pdf</text:a><text:line-break/>
2. Выписка ОГРН с сайта <text:a xlink:type="simple" xlink:href="https://egrul.nalog.ru/">https://egrul.nalog.ru/</text:a> ;<text:line-break/>
3. Скан паспорта руководителя - 1-й разворот и страница с регистрацией;<text:line-break/>
КОМУ (адресат): pr@onpay.ru<text:line-break/>
ТЕМА ПИСЬМА: «Название вашей компании - Onpay XXXXX» (<text:span text:style-name="Strong_20_Emphasis">Где ХХХХХ номер договора</text:span>)<text:line-break/>
Пример: ООО «Ромашка» - Оnpay <text:span text:style-name="Strong_20_Emphasis">договор 34352</text:span><text:line-break/>
<text:line-break/>
В письме должна быть ссылка на страницу вашего сайта, где указаны банковские реквизиты!<text:line-break/>
ВНИМАНИЕ: В связи с большим количеством заявок, ответ может занять 3-4 дня<text:line-break/>
Статус заявки можно проверить тут <text:a xlink:type="simple" xlink:href="https://docs.google.com/spreadsheets/d/1YuIwKlMQquqUZ18gNewXUCULPre4Gf5MB1eGNZ2PORM/edit#gid=0">https://docs.google.com/spreadsheets/d/1YuIwKlMQquqUZ18gNewXUCULPre4Gf5MB1eGNZ2PORM/edit#gid=0</text:a></text:p>
      <text:h text:style-name="Heading_20_2" text:outline-level="2"><text:bookmark-start text:name="шаг_2._договор"/>ШАГ 2. Договор<text:bookmark-end text:name="шаг_2._договор"/></text:h>
      <text:p text:style-name="Text_20_body">После одобрения банком мы высылаем заполненный договор (Приложение 2).<text:line-break/>
1. Вам нужно его подписать и прислать нам скан Приложения 2 и заверенную копию карточки подписей в вашем банке, всё на pr@onpay.ru в ответном письме RE:RE: (не прерывая переписку)<text:line-break/>
2. Вы также высылаете нам оригиналы документов по адресу 109052, Москва ул. Нижегородская, 86А-38 (ООО «МАГНУМ»). Итого в бумажном виде <text:span text:style-name="Strong_20_Emphasis">в конверте должны быть</text:span>:<text:line-break/>
а. Оригинал подписаного Приложения 2 (подпись, печать) - 2 экземпляра.<text:line-break/>
б Заверенная (банком) копия карточки с образцами подписей (всегда) и оттиска печати (если есть) - 1 экземпляр.<text:line-break/>
в. Копия паспорта руководителя или ИП (первая страница, прописка и страницы с отметками если есть) заверенная руководителем или ИП по форме «копия верна, подпись, должность, ФИО» - 1 экземпляр.<text:line-break/>
3. Тем же письмом в электронном виде вам будет выслан DOC файл с Анкетой ЦБ, в нём нужно будет уточнить поля, выделенные жёлтой заливкой и отправить нам обратно скорректированный файл. Печатать его не нужно.
<text:line-break/>
<text:line-break/></text:p>
      <text:h text:style-name="Heading_20_2" text:outline-level="2"><text:bookmark-start text:name="шаг_3._работа"/>ШАГ 3. Работа.<text:bookmark-end text:name="шаг_3._работа"/></text:h>
      <text:p text:style-name="Text_20_body">Мы включаем вам прием платежей. У вас в списке платежей добавится несколько новых кнопок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