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5baedf51a8a4365700e1be7a7cf5abf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описание_сервиса"/>Описание сервиса<text:bookmark-end text:name="описание_сервиса"/></text:h>
      <text:p text:style-name="Text_20_body">Бизнес.Ру Онлайн-Чеки это веб-сервис для формирования кассовых чеков в электронной форме при оплате на сайте интернет-магазина в соответствии с 54-ФЗ. Стоимость сервиса 500 рублей в месяц.
<draw:frame draw:style-name="media" draw:name="описание процесса Legend" text:anchor-type="as-char" draw:z-index="0" svg:width="27.94cm" style:rel-width="100%"><draw:text-box><text:p text:style-name="legendcenter"><draw:frame draw:style-name="media" draw:name="описание процесса" text:anchor-type="as-char" draw:z-index="0" svg:width="27.94cm" style:rel-width="100%" svg:height="4.4979166666667cm" style:rel-height="scale"><draw:image xlink:href="Pictures/5baedf51a8a4365700e1be7a7cf5abfa.png" xlink:type="simple" xlink:show="embed" xlink:actuate="onLoad"/></draw:frame>описание процесса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