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b1a304600b70ce0d10b30d4551073100.png"/>
  <manifest:file-entry manifest:media-type="image/png" manifest:full-path="Pictures/e76f4ca6650bb8dced4ddbd77acccd16.png"/>
  <manifest:file-entry manifest:media-type="image/png" manifest:full-path="Pictures/e54d985b354fbb673a7c3d1f8caea323.png"/>
  <manifest:file-entry manifest:media-type="image/png" manifest:full-path="Pictures/5a59186fc48ee4fd821b836f411741a0.png"/>
  <manifest:file-entry manifest:media-type="image/png" manifest:full-path="Pictures/bca07a7a4eea68fb82024b91ff312735.png"/>
  <manifest:file-entry manifest:media-type="image/png" manifest:full-path="Pictures/0f6bb0b58af53899e2ad00cb03dbb5ec.png"/>
  <manifest:file-entry manifest:media-type="image/png" manifest:full-path="Pictures/2be95e8b12098a7b5cf640fa160078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одключение_к_веб-сервису_онлайн-чеки_через_onpay.ru"/>Подключение к веб-сервису Онлайн-Чеки через OnPay.ru<text:bookmark-end text:name="подключение_к_веб-сервису_онлайн-чеки_через_onpay.ru"/></text:h>
      <text:p text:style-name="Text_20_body">1 Зайдите на сайт <text:a xlink:type="simple" xlink:href="https://check.business.ru/">https://check.business.ru/</text:a> и нажмите на кнопку “Регистрация”.</text:p>
      <text:p text:style-name="Text_20_body"><draw:frame draw:style-name="media" draw:name="Вход Legend" text:anchor-type="as-char" draw:z-index="0" svg:width="13.229166666667cm"><draw:text-box><text:p text:style-name="legendcenter"><draw:frame draw:style-name="media" draw:name="Вход" text:anchor-type="as-char" draw:z-index="0" svg:width="13.229166666667cm" svg:height="11.165416666667cm"><draw:image xlink:href="Pictures/b1a304600b70ce0d10b30d4551073100.png" xlink:type="simple" xlink:show="embed" xlink:actuate="onLoad"/></draw:frame>Вход</text:p></draw:text-box></draw:frame></text:p>
      <text:p text:style-name="Text_20_body">2 Заполните данные в полях ввода и нажмите кнопку “Продолжить”</text:p>
      <text:p text:style-name="Text_20_body"><draw:frame draw:style-name="media" draw:name="Регистрация Legend" text:anchor-type="as-char" draw:z-index="0" svg:width="16.721666666667cm"><draw:text-box><text:p text:style-name="legendcenter"><draw:frame draw:style-name="media" draw:name="Регистрация" text:anchor-type="as-char" draw:z-index="0" svg:width="16.721666666667cm" svg:height="19.102916666667cm"><draw:image xlink:href="Pictures/e76f4ca6650bb8dced4ddbd77acccd16.png" xlink:type="simple" xlink:show="embed" xlink:actuate="onLoad"/></draw:frame>Регистрация</text:p></draw:text-box></draw:frame></text:p>
      <text:p text:style-name="Text_20_body">3 В личном кабинете перейдите в раздел “Интеграции”</text:p>
      <text:p text:style-name="Text_20_body"><draw:frame draw:style-name="media" draw:name="Раздел Интеграция Legend" text:anchor-type="as-char" draw:z-index="0" svg:width="49.741666666667cm" style:rel-width="100%"><draw:text-box><text:p text:style-name="legendcenter"><draw:frame draw:style-name="media" draw:name="Раздел Интеграция" text:anchor-type="as-char" draw:z-index="0" svg:width="49.741666666667cm" style:rel-width="100%" svg:height="3.413125cm" style:rel-height="scale"><draw:image xlink:href="Pictures/e54d985b354fbb673a7c3d1f8caea323.png" xlink:type="simple" xlink:show="embed" xlink:actuate="onLoad"/></draw:frame>Раздел Интеграция</text:p></draw:text-box></draw:frame></text:p>
      <text:p text:style-name="Text_20_body">4 Нажмите “Подключить интеграцию” в блоке с заголовком OnPay.ru</text:p>
      <text:p text:style-name="Text_20_body"><draw:frame draw:style-name="media" draw:name="Подключить Legend" text:anchor-type="as-char" draw:z-index="0" svg:width="8.810625cm"><draw:text-box><text:p text:style-name="legendcenter"><draw:frame draw:style-name="media" draw:name="Подключить" text:anchor-type="as-char" draw:z-index="0" svg:width="8.810625cm" svg:height="7.8845833333333cm"><draw:image xlink:href="Pictures/5a59186fc48ee4fd821b836f411741a0.png" xlink:type="simple" xlink:show="embed" xlink:actuate="onLoad"/></draw:frame>Подключить</text:p></draw:text-box></draw:frame></text:p>
      <text:p text:style-name="Text_20_body">5 В открывшемся модальном окне введите пароль для интеграции в поле ввода “Пароль” и нажмите “Сохранить”.</text:p>
      <text:p text:style-name="Text_20_body"><draw:frame draw:style-name="media" draw:name="Логин и пароль Legend" text:anchor-type="as-char" draw:z-index="0" svg:width="25.294166666667cm" style:rel-width="100%"><draw:text-box><text:p text:style-name="legendcenter"><draw:frame draw:style-name="media" draw:name="Логин и пароль" text:anchor-type="as-char" draw:z-index="0" svg:width="25.294166666667cm" style:rel-width="100%" svg:height="10.212916666667cm" style:rel-height="scale"><draw:image xlink:href="Pictures/bca07a7a4eea68fb82024b91ff312735.png" xlink:type="simple" xlink:show="embed" xlink:actuate="onLoad"/></draw:frame>Логин и пароль</text:p></draw:text-box></draw:frame></text:p>
      <text:p text:style-name="Text_20_body">6 Зайдите в личный кабинет OnPay на <text:a xlink:type="simple" xlink:href="https://secure.onpay.ru/login">https://secure.onpay.ru/login</text:a></text:p>
      <text:p text:style-name="Text_20_body">7 Перейдите в раздел Администрирование → Касса по 54-ФЗ</text:p>
      <text:p text:style-name="Text_20_body"><draw:frame draw:style-name="media" draw:name="Касса по 54 ФЗ Legend" text:anchor-type="as-char" draw:z-index="0" svg:width="5.2652083333333cm"><draw:text-box><text:p text:style-name="legendcenter"><draw:frame draw:style-name="media" draw:name="Касса по 54 ФЗ" text:anchor-type="as-char" draw:z-index="0" svg:width="5.2652083333333cm" svg:height="6.5352083333333cm"><draw:image xlink:href="Pictures/0f6bb0b58af53899e2ad00cb03dbb5ec.png" xlink:type="simple" xlink:show="embed" xlink:actuate="onLoad"/></draw:frame>Касса по 54 ФЗ</text:p></draw:text-box></draw:frame></text:p>
      <text:p text:style-name="Text_20_body"><draw:frame draw:style-name="media" draw:name="" text:anchor-type="as-char" draw:z-index="0" svg:width="19.685cm" style:rel-width="100%" svg:height="8.4666666666667cm" style:rel-height="scale"><draw:image xlink:href="Pictures/2be95e8b12098a7b5cf640fa1600789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