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164abbd517e749aae6139b8ca060ef79.png"/>
  <manifest:file-entry manifest:media-type="image/png" manifest:full-path="Pictures/6b9bef87afd5dcef33e443433d0275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и нажатии кнопки «Оплатить» на сайте продавца вы переходите на нашу платежную форму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1.668125cm" svg:height="22.06625cm"><draw:image xlink:href="Pictures/164abbd517e749aae6139b8ca060ef79.png" xlink:type="simple" xlink:show="embed" xlink:actuate="onLoad"/></draw:frame><text:line-break/>
<text:line-break/>
<text:span text:style-name="Strong_20_Emphasis">Шаг 2</text:span><text:line-break/>
Система выдаст в одном окне все параметры платежа, Вам нужно проверить правильность информации и нажать кнопку «Продолжить».<text:line-break/>
Если Вы выбрали метод оплаты «Новоплат», вы увидите следующее окно:<text:line-break/>
<draw:frame draw:style-name="media" draw:name="" text:anchor-type="as-char" draw:z-index="0" svg:width="11.668125cm" svg:height="6.7733333333333cm"><draw:image xlink:href="Pictures/6b9bef87afd5dcef33e443433d027574.png" xlink:type="simple" xlink:show="embed" xlink:actuate="onLoad"/></draw:frame><text:line-break/>
<text:line-break/>
<text:span text:style-name="Strong_20_Emphasis">Шаг 3.</text:span>*<text:line-break/>
При нажатии кнопки «Далее» Вы переходите на сайт соответствующих электронных денег, банка или вам показывается инструкция как оплачивать через платежные терминалы.<text:line-break/>
Далее внимательно ознакомьтесь с инструкциями по завершению оплаты и запишите номер заказ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