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2d0bd24980489b89ff0235f3737c4018.png"/>
  <manifest:file-entry manifest:media-type="image/png" manifest:full-path="Pictures/6a5a0658ced73fafc84ed0117e49f0b3.png"/>
  <manifest:file-entry manifest:media-type="image/png" manifest:full-path="Pictures/82198648e01cc2ef61a220fc10e4d858.png"/>
  <manifest:file-entry manifest:media-type="image/png" manifest:full-path="Pictures/b04fecf490314a7de680fca3ce0fda88.png"/>
  <manifest:file-entry manifest:media-type="image/png" manifest:full-path="Pictures/0906c15d896d15493d00dab89b115e5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При нажатии кнопки «Оплатить» на сайте продавца вы пережодите на нашу платежную форму.<text:line-break/>
<text:line-break/>
<text:span text:style-name="Strong_20_Emphasis">Шаг 1.</text:span><text:line-break/>
В платежной форме необходимо выбрать удобный для Вас способ оплаты, при этом автоматически будут пересчитываться все комиссии, взымаемые платежными системами. В платежной форме необходимо указать сумму, Ваш e-mail и номер заказа (они как правило подставляются с сайта автоматически).<text:line-break/>
<draw:frame draw:style-name="media" draw:name="Форм оплаты Legend" text:anchor-type="as-char" draw:z-index="0" svg:width="12.964583333333cm"><draw:text-box><text:p text:style-name="legendcenter"><draw:frame draw:style-name="media" draw:name="Форм оплаты" text:anchor-type="as-char" draw:z-index="0" svg:width="12.964583333333cm" svg:height="23.468541666667cm"><draw:image xlink:href="Pictures/2d0bd24980489b89ff0235f3737c4018.png" xlink:type="simple" xlink:show="embed" xlink:actuate="onLoad"/></draw:frame>Форм оплаты</text:p></draw:text-box></draw:frame><text:line-break/>
<text:line-break/>
<text:span text:style-name="Strong_20_Emphasis">Шаг 2</text:span><text:line-break/>
Следующим шагом введите полностью ваши Фамилию, Имя, Отчество.<text:line-break/>
<draw:frame draw:style-name="media" draw:name="Ввод ФИО, телефона Legend" text:anchor-type="as-char" draw:z-index="0" svg:width="13.070416666667cm"><draw:text-box><text:p text:style-name="legendcenter"><draw:frame draw:style-name="media" draw:name="Ввод ФИО, телефона" text:anchor-type="as-char" draw:z-index="0" svg:width="13.070416666667cm" svg:height="13.414375cm"><draw:image xlink:href="Pictures/6a5a0658ced73fafc84ed0117e49f0b3.png" xlink:type="simple" xlink:show="embed" xlink:actuate="onLoad"/></draw:frame>Ввод ФИО, телефона</text:p></draw:text-box></draw:frame><text:line-break/>
<text:line-break/>
<text:line-break/>
<text:span text:style-name="Strong_20_Emphasis">Шаг 3.</text:span><text:line-break/>
Система выдаст в одном окне все параметры платежа, Вам нужно проверить правильность информации и нажать кнопку «Продолжить»<text:line-break/>
<draw:frame draw:style-name="media" draw:name="Подтверждение данных Legend" text:anchor-type="as-char" draw:z-index="0" svg:width="12.85875cm"><draw:text-box><text:p text:style-name="legendcenter"><draw:frame draw:style-name="media" draw:name="Подтверждение данных" text:anchor-type="as-char" draw:z-index="0" svg:width="12.85875cm" svg:height="7.4347916666667cm"><draw:image xlink:href="Pictures/82198648e01cc2ef61a220fc10e4d858.png" xlink:type="simple" xlink:show="embed" xlink:actuate="onLoad"/></draw:frame>Подтверждение данных</text:p></draw:text-box></draw:frame><text:line-break/>
<text:line-break/>
<text:line-break/>
<text:span text:style-name="Strong_20_Emphasis">Шаг 4.</text:span><text:line-break/>
Ознакомьтесь с инструкцией и обязательно выберите «Печать шаблона», чтобы получить КОД ТРЕБОВАНИЯ. Он необходим для завершения платежа.<text:line-break/>
<draw:frame draw:style-name="media" draw:name="Инструкция оплаты Legend" text:anchor-type="as-char" draw:z-index="0" svg:width="12.885208333333cm"><draw:text-box><text:p text:style-name="legendcenter"><draw:frame draw:style-name="media" draw:name="Инструкция оплаты" text:anchor-type="as-char" draw:z-index="0" svg:width="12.885208333333cm" svg:height="15.213541666667cm"><draw:image xlink:href="Pictures/b04fecf490314a7de680fca3ce0fda88.png" xlink:type="simple" xlink:show="embed" xlink:actuate="onLoad"/></draw:frame>Инструкция оплаты</text:p></draw:text-box></draw:frame><text:line-break/>
<text:line-break/>
<text:span text:style-name="Strong_20_Emphasis">Шаг 5.</text:span><text:line-break/>
Распечатайте квитанцию или запишите КОД ТРЕБОВАНИЯ. Он необходим для завершения платежа.<text:line-break/>
<draw:frame draw:style-name="media" draw:name="Квитанция оплаты Legend" text:anchor-type="as-char" draw:z-index="0" svg:width="10.31875cm"><draw:text-box><text:p text:style-name="legendcenter"><draw:frame draw:style-name="media" draw:name="Квитанция оплаты" text:anchor-type="as-char" draw:z-index="0" svg:width="10.31875cm" svg:height="13.282083333333cm"><draw:image xlink:href="Pictures/0906c15d896d15493d00dab89b115e53.png" xlink:type="simple" xlink:show="embed" xlink:actuate="onLoad"/></draw:frame>Квитанция оплаты</text:p></draw:text-box></draw:frame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