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dc64bdaa1667e336ce6705281a4c6a8f.png"/>
  <manifest:file-entry manifest:media-type="image/png" manifest:full-path="Pictures/ccc0b97cfbb7eb68e12e79dbcb14071c.png"/>
  <manifest:file-entry manifest:media-type="image/png" manifest:full-path="Pictures/b5e1cd6750fdb881acb451e1f22b8de8.png"/>
  <manifest:file-entry manifest:media-type="image/png" manifest:full-path="Pictures/8f773c9f2b4cc13278812bf6c5ca10a2.png"/>
  <manifest:file-entry manifest:media-type="image/png" manifest:full-path="Pictures/d3d13e15b3d61a0d642b8a6462a21b84.png"/>
  <manifest:file-entry manifest:media-type="image/png" manifest:full-path="Pictures/c62588083cb7878080225abf0dade1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общая_информация"/>Общая информация<text:bookmark-end text:name="общая_информация"/></text:h>
      <text:p text:style-name="Text_20_body">При нажатии кнопки «Оплатить» на сайте продавца вы переходите на нашу платежную форму.<text:line-break/>
В примерах ниже сумма прописывается покупателем вручную, для многих магазинов эта операция будет не нужна, т.к. сумма подсчитывается автоматически (зависит от настроек магазина на сайте Продавца).<text:line-break/>
<text:line-break/>
<text:span text:style-name="Strong_20_Emphasis">Шаг 1.</text:span><text:line-break/>
В платежной форме необходимо выбрать удобный для Вас способ оплаты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<draw:frame draw:style-name="media" draw:name="" text:anchor-type="as-char" draw:z-index="0" svg:width="13.043958333333cm" svg:height="21.722291666667cm"><draw:image xlink:href="Pictures/dc64bdaa1667e336ce6705281a4c6a8f.png" xlink:type="simple" xlink:show="embed" xlink:actuate="onLoad"/></draw:frame><text:line-break/>
<text:line-break/></text:p>
      <text:h text:style-name="Heading_20_3" text:outline-level="3"><text:bookmark-start text:name="океан_robokassa"/>Океан (RoboKassa)<text:bookmark-end text:name="океан_robokassa"/></text:h>
      <text:p text:style-name="Text_20_body"><draw:frame draw:style-name="media" draw:name="" text:anchor-type="as-char" draw:z-index="0" svg:width="16.271875cm" svg:height="22.939375cm"><draw:image xlink:href="Pictures/ccc0b97cfbb7eb68e12e79dbcb14071c.png" xlink:type="simple" xlink:show="embed" xlink:actuate="onLoad"/></draw:frame></text:p>
      <text:p text:style-name="Text_20_body"><draw:frame draw:style-name="media" draw:name="" text:anchor-type="as-char" draw:z-index="0" svg:width="15.927916666667cm" svg:height="19.632083333333cm"><draw:image xlink:href="Pictures/b5e1cd6750fdb881acb451e1f22b8de8.png" xlink:type="simple" xlink:show="embed" xlink:actuate="onLoad"/></draw:frame></text:p>
      <text:h text:style-name="Heading_20_3" text:outline-level="3"><text:bookmark-start text:name="приватбанк"/>ПриватБанк<text:bookmark-end text:name="приватбанк"/></text:h>
      <text:h text:style-name="Heading_20_3" text:outline-level="3"><text:bookmark-start text:name="liqpay"/>LiqPay<text:bookmark-end text:name="liqpay"/></text:h>
      <text:p text:style-name="Text_20_body"><draw:frame draw:style-name="media" draw:name="" text:anchor-type="as-char" draw:z-index="0" svg:width="27.066875cm" style:rel-width="100%" svg:height="12.303125cm" style:rel-height="scale"><draw:image xlink:href="Pictures/8f773c9f2b4cc13278812bf6c5ca10a2.png" xlink:type="simple" xlink:show="embed" xlink:actuate="onLoad"/></draw:frame>
<draw:frame draw:style-name="media" draw:name="" text:anchor-type="as-char" draw:z-index="0" svg:width="20.32cm" style:rel-width="100%" svg:height="19.155833333333cm" style:rel-height="scale"><draw:image xlink:href="Pictures/d3d13e15b3d61a0d642b8a6462a21b84.png" xlink:type="simple" xlink:show="embed" xlink:actuate="onLoad"/></draw:frame></text:p>
      <text:h text:style-name="Heading_20_3" text:outline-level="3"><text:bookmark-start text:name="transcred_прямой_шлюз"/>TransCred (прямой шлюз)<text:bookmark-end text:name="transcred_прямой_шлюз"/></text:h>
      <text:p text:style-name="Text_20_body"><draw:frame draw:style-name="media" draw:name="" text:anchor-type="as-char" draw:z-index="0" svg:width="12.22375cm" svg:height="16.404166666667cm"><draw:image xlink:href="Pictures/c62588083cb7878080225abf0dade14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