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png" manifest:full-path="Pictures/3d6f2d08d735d2a17a927cc7d30e9941.png"/>
  <manifest:file-entry manifest:media-type="image/png" manifest:full-path="Pictures/4de4136f99dc35b26124556b86638470.png"/>
  <manifest:file-entry manifest:media-type="image/png" manifest:full-path="Pictures/40014b426972c3fcffb1c14640231f01.png"/>
  <manifest:file-entry manifest:media-type="image/png" manifest:full-path="Pictures/27a5704aa5f7c0b91224ec29e301a2bf.png"/>
  <manifest:file-entry manifest:media-type="image/png" manifest:full-path="Pictures/4cc22732caeec6e64cd88e592fdfe2f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При нажатии кнопки «Оплатить» на сайте продавца вы пережодите на нашу платежную форму.<text:line-break/>
<text:line-break/>
<text:span text:style-name="Strong_20_Emphasis">Шаг 1.</text:span><text:line-break/>
В платежной форме необходимо выбрать удобный для Вас способ оплаты, при этом автоматически будут пересчитываться все комиссии, взымаемые платежными системами. В платежной форме необходимо указать сумму, Ваш e-mail и номер заказа (они как правило подставляются с сайта автоматически).<text:line-break/>
<draw:frame draw:style-name="media" draw:name="" text:anchor-type="as-char" draw:z-index="0" svg:width="12.885208333333cm" svg:height="23.547916666667cm"><draw:image xlink:href="Pictures/3d6f2d08d735d2a17a927cc7d30e9941.png" xlink:type="simple" xlink:show="embed" xlink:actuate="onLoad"/></draw:frame><text:line-break/>
<text:line-break/>
<text:span text:style-name="Strong_20_Emphasis">Шаг 2</text:span><text:line-break/>
Следующим шагом введите полностью ваши Фамилию, Имя, Отчество.<text:line-break/>
<draw:frame draw:style-name="media" draw:name="" text:anchor-type="as-char" draw:z-index="0" svg:width="12.964583333333cm" svg:height="13.520208333333cm"><draw:image xlink:href="Pictures/4de4136f99dc35b26124556b86638470.png" xlink:type="simple" xlink:show="embed" xlink:actuate="onLoad"/></draw:frame><text:line-break/>
<text:line-break/>
<text:line-break/>
<text:span text:style-name="Strong_20_Emphasis">Шаг 3.</text:span><text:line-break/>
Система выдаст в одном окне все параметры платежа, Вам нужно проверить правильность информации и нажать кнопку «Продолжить»<text:line-break/>
<draw:frame draw:style-name="media" draw:name="" text:anchor-type="as-char" draw:z-index="0" svg:width="13.043958333333cm" svg:height="7.3554166666667cm"><draw:image xlink:href="Pictures/40014b426972c3fcffb1c14640231f01.png" xlink:type="simple" xlink:show="embed" xlink:actuate="onLoad"/></draw:frame><text:line-break/>
<text:line-break/>
<text:line-break/>
<text:span text:style-name="Strong_20_Emphasis">Шаг 4.</text:span><text:line-break/>
Ознакомьтесь с инструкцией и обязательно выберите «Печать шаблона», чтобы получить КОД ТРЕБОВАНИЯ. Он необходим для завершения платежа.<text:line-break/>
<draw:frame draw:style-name="media" draw:name="" text:anchor-type="as-char" draw:z-index="0" svg:width="12.832291666667cm" svg:height="16.271875cm"><draw:image xlink:href="Pictures/27a5704aa5f7c0b91224ec29e301a2bf.png" xlink:type="simple" xlink:show="embed" xlink:actuate="onLoad"/></draw:frame><text:line-break/>
<text:line-break/>
<text:span text:style-name="Strong_20_Emphasis">Шаг 5.</text:span><text:line-break/>
Распечатайте квитанцию или запишите КОД ТРЕБОВАНИЯ. Он необходим для завершения платежа.<text:line-break/>
<draw:frame draw:style-name="media" draw:name="" text:anchor-type="as-char" draw:z-index="0" svg:width="10.503958333333cm" svg:height="13.255625cm"><draw:image xlink:href="Pictures/4cc22732caeec6e64cd88e592fdfe2f3.png" xlink:type="simple" xlink:show="embed" xlink:actuate="onLoad"/></draw:frame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