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png" manifest:full-path="Pictures/82935c35ae2f4a6c1888e8f2e268ee1b.png"/>
  <manifest:file-entry manifest:media-type="image/png" manifest:full-path="Pictures/1142d37464f84d90e448251c6da38741.png"/>
  <manifest:file-entry manifest:media-type="image/png" manifest:full-path="Pictures/fd9f68e62a4527ee3d4e1d84a6c8175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как_платить_картой_ruru_через_onpay.ru"/>Как платить картой RURU через Onpay.ru<text:bookmark-end text:name="как_платить_картой_ruru_через_onpay.ru"/></text:h>
      <text:p text:style-name="Text_20_body"><text:line-break/>
<text:span text:style-name="Strong_20_Emphasis">Шаг 1. Выбор способа оплаты. Ввод данных о плательщике и платеже.</text:span><text:line-break/>
<text:line-break/>
<draw:frame draw:style-name="media" draw:name="Форма оплаты Legend" text:anchor-type="as-char" draw:z-index="0" svg:width="11.191875cm"><draw:text-box><text:p text:style-name="legendcenter"><draw:frame draw:style-name="media" draw:name="Форма оплаты" text:anchor-type="as-char" draw:z-index="0" svg:width="11.191875cm" svg:height="23.098125cm"><draw:image xlink:href="Pictures/82935c35ae2f4a6c1888e8f2e268ee1b.png" xlink:type="simple" xlink:show="embed" xlink:actuate="onLoad"/></draw:frame>Форма оплаты</text:p></draw:text-box></draw:frame><text:line-break/>
<text:line-break/>
<text:span text:style-name="Strong_20_Emphasis">Шаг 2. Подтверждение данных. Инструкция по включении карты и оплате.</text:span><text:line-break/>
<text:line-break/>
<draw:frame draw:style-name="media" draw:name="Подтверждение данных Legend" text:anchor-type="as-char" draw:z-index="0" svg:width="11.1125cm"><draw:text-box><text:p text:style-name="legendcenter"><draw:frame draw:style-name="media" draw:name="Подтверждение данных" text:anchor-type="as-char" draw:z-index="0" svg:width="11.1125cm" svg:height="23.759583333333cm"><draw:image xlink:href="Pictures/1142d37464f84d90e448251c6da38741.png" xlink:type="simple" xlink:show="embed" xlink:actuate="onLoad"/></draw:frame>Подтверждение данных</text:p></draw:text-box></draw:frame>
<text:line-break/>
<text:span text:style-name="Strong_20_Emphasis">Шаг 3. Ввод данных о карте (в соотвествии с инструкцией из Шага 2).</text:span><text:line-break/>
<text:line-break/>
<draw:frame draw:style-name="media" draw:name="Ввод данных карты Legend" text:anchor-type="as-char" draw:z-index="0" svg:width="19.393958333333cm" style:rel-width="100%"><draw:text-box><text:p text:style-name="legendcenter"><draw:frame draw:style-name="media" draw:name="Ввод данных карты" text:anchor-type="as-char" draw:z-index="0" svg:width="19.393958333333cm" style:rel-width="100%" svg:height="15.610416666667cm" style:rel-height="scale"><draw:image xlink:href="Pictures/fd9f68e62a4527ee3d4e1d84a6c81756.png" xlink:type="simple" xlink:show="embed" xlink:actuate="onLoad"/></draw:frame>Ввод данных карты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