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a49dcb9b27effdf9e8b3354910d2a352.png"/>
  <manifest:file-entry manifest:media-type="image/png" manifest:full-path="Pictures/0e2cc805a94399711b659b8485e81ccb.png"/>
  <manifest:file-entry manifest:media-type="image/png" manifest:full-path="Pictures/4ab4c0b868e5b3472c9cc45b0661c0a5.png"/>
  <manifest:file-entry manifest:media-type="image/png" manifest:full-path="Pictures/c85b482e6fff023b1c09d14153cc23dc.png"/>
  <manifest:file-entry manifest:media-type="image/png" manifest:full-path="Pictures/c777ad9214428d977e1ae7ede2354b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При нажатии кнопки «Оплатить» на сайте продавца вы пережодите на нашу платежную форму.<text:line-break/>
<text:line-break/>
<text:span text:style-name="Strong_20_Emphasis">Шаг 1.</text:span><text:line-break/>
В платежной форме необходимо выбрать удобный для Вас способ оплаты, при этом автоматически будут пересчитываться все комиссии, взымаемые платежными системами. В платежной форме необходимо указать сумму, Ваш e-mail и номер заказа (они как правило подставляются с сайта автоматически).<text:line-break/>
<draw:frame draw:style-name="media" draw:name="" text:anchor-type="as-char" draw:z-index="0" svg:width="13.043958333333cm" svg:height="22.145625cm"><draw:image xlink:href="Pictures/a49dcb9b27effdf9e8b3354910d2a352.png" xlink:type="simple" xlink:show="embed" xlink:actuate="onLoad"/></draw:frame><text:line-break/>
<text:line-break/>
<text:span text:style-name="Strong_20_Emphasis">Шаг 2</text:span><text:line-break/>
Следующим шагом введите полностью ваши Фамилию, Имя, Отчество.<text:line-break/>
<draw:frame draw:style-name="media" draw:name="" text:anchor-type="as-char" draw:z-index="0" svg:width="12.911666666667cm" svg:height="13.361458333333cm"><draw:image xlink:href="Pictures/0e2cc805a94399711b659b8485e81ccb.png" xlink:type="simple" xlink:show="embed" xlink:actuate="onLoad"/></draw:frame><text:line-break/>
<text:line-break/>
<text:line-break/>
<text:span text:style-name="Strong_20_Emphasis">Шаг 3.</text:span><text:line-break/>
Система выдаст в одном окне все параметры платежа, Вам нужно проверить правильность информации и нажать кнопку «Продолжить»<text:line-break/>
<draw:frame draw:style-name="media" draw:name="" text:anchor-type="as-char" draw:z-index="0" svg:width="12.805833333333cm" svg:height="7.381875cm"><draw:image xlink:href="Pictures/4ab4c0b868e5b3472c9cc45b0661c0a5.png" xlink:type="simple" xlink:show="embed" xlink:actuate="onLoad"/></draw:frame><text:line-break/>
<text:line-break/>
<text:line-break/>
<text:span text:style-name="Strong_20_Emphasis">Шаг 4.</text:span><text:line-break/>
Ознакомьтесь с инструкцией и обязательно выберите «Печать шаблона», чтобы получить КОД ТРЕБОВАНИЯ. Он необходим для завершения платежа.<text:line-break/>
<draw:frame draw:style-name="media" draw:name="" text:anchor-type="as-char" draw:z-index="0" svg:width="12.938125cm" svg:height="17.488958333333cm"><draw:image xlink:href="Pictures/c85b482e6fff023b1c09d14153cc23dc.png" xlink:type="simple" xlink:show="embed" xlink:actuate="onLoad"/></draw:frame><text:line-break/>
<text:line-break/>
<text:span text:style-name="Strong_20_Emphasis">Шаг 5.</text:span><text:line-break/>
Распечатайте квитанцию или запишите КОД ТРЕБОВАНИЯ. Он необходим для завершения платежа.<text:line-break/>
<draw:frame draw:style-name="media" draw:name="" text:anchor-type="as-char" draw:z-index="0" svg:width="10.424583333333cm" svg:height="13.440833333333cm"><draw:image xlink:href="Pictures/c777ad9214428d977e1ae7ede2354bbe.png" xlink:type="simple" xlink:show="embed" xlink:actuate="onLoad"/></draw:frame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