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7ced866c47bbdf7b0d0add392f2c4f76.png"/>
  <manifest:file-entry manifest:media-type="image/png" manifest:full-path="Pictures/df59f53444b791b5c4bc78e438e7e74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При нажатии кнопки «Оплатить» на сайте продавца вы пережодите на нашу платежную форму.<text:line-break/>
<text:line-break/>
<text:span text:style-name="Strong_20_Emphasis">Шаг 1.</text:span><text:line-break/>
В платежной форме необходимо выбрать удобный для Вас способ оплаты, при этом автоматически будут пересчитываться все комиссии, взымаемые платежными системами. В платежной форме необходимо указать сумму, Ваш e-mail и номер заказа (они как правило подставляются с сайта автоматически).<text:line-break/>
<draw:frame draw:style-name="media" draw:name="" text:anchor-type="as-char" draw:z-index="0" svg:width="12.85875cm" svg:height="24.817916666667cm"><draw:image xlink:href="Pictures/7ced866c47bbdf7b0d0add392f2c4f76.png" xlink:type="simple" xlink:show="embed" xlink:actuate="onLoad"/></draw:frame><text:line-break/>
<text:line-break/>
<text:span text:style-name="Strong_20_Emphasis">Шаг 2</text:span><text:line-break/>
Далее внимательно ознакомьтесь с инструкциями по завершению оплаты и, если необходимо, запишите номер заказа.<text:line-break/>
<draw:frame draw:style-name="media" draw:name="" text:anchor-type="as-char" draw:z-index="0" svg:width="16.615833333333cm" svg:height="20.187708333333cm"><draw:image xlink:href="Pictures/df59f53444b791b5c4bc78e438e7e74d.png" xlink:type="simple" xlink:show="embed" xlink:actuate="onLoad"/></draw:frame><text:line-break/>
Приведенный номер указан для примера! Для каждой оплаты присваивается собственный номер.
<text:line-break/>
<text:span text:style-name="Strong_20_Emphasis">!!! ТОЛЬКО ДЛЯ РОССИЙСКИХ КОШЕЛЬКОВ.<text:line-break/>
Вы можете оплатить ONPay из QIWI Кошелька при помощи SMS вида:<text:line-break/>
987    3ХХХХХХХ    100    на номер    7494.<text:line-break/>
987 – код оплаты ONPay, 3ХХХХХХХ – личный номер, 100 – сумма.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