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png" manifest:full-path="Pictures/c00d570685917076a47ae1c9a10bafdc.png"/>
  <manifest:file-entry manifest:media-type="image/jpeg" manifest:full-path="Pictures/1c49669478ce83bf6e283fff03cd2bb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Логотипы Onpay.ru доступные для скачивания:
<draw:frame draw:style-name="media" draw:name="" text:anchor-type="as-char" draw:z-index="0" svg:width="5.2916666666667cm" svg:height="1.7991666666667cm"><draw:image xlink:href="Pictures/c00d570685917076a47ae1c9a10bafdc.png" xlink:type="simple" xlink:show="embed" xlink:actuate="onLoad"/></draw:frame>
<draw:frame draw:style-name="media" draw:name="" text:anchor-type="as-char" draw:z-index="0" svg:width="39.6875cm" style:rel-width="100%" svg:height="39.290625cm" style:rel-height="scale"><draw:image xlink:href="Pictures/1c49669478ce83bf6e283fff03cd2bb7.jpg" xlink:type="simple" xlink:show="embed" xlink:actuate="onLoad"/></draw:frame></text:p>
      <text:p text:style-name="Text_20_body">Напоминаем, что URLы страниц вашего сайта и название магазина НЕ должны включать «onpay» во избежание путаницы. Спасибо за понимание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