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Бесплатный платежный модуль Onpay.ru для интернет-магазинов на основе CMS osCommerce позволяет принимать Яндекс.Деньги, WebMoney, пластиковые карты VISA и MasterCard, а также множество других интернет-валют.</text:span><text:line-break/></text:p>
      <text:h text:style-name="Heading_20_3" text:outline-level="3"><text:bookmark-start text:name="установка_платежного_модуля_для_oscommerce"/>Установка платежного модуля для osCommerce<text:bookmark-end text:name="установка_платежного_модуля_для_oscommerce"/></text:h>
      <text:p text:style-name="Text_20_body">Дистрибутив:<text:line-break/>
1. Скачать платежный модуль Onpay.ru для osCommerce CMS (для русифицированной версии):<text:line-break/>
<text:a xlink:type="simple" xlink:href="http://www.onpay.ru/oscommerce/install_files/onpay_mod.zip">http://www.onpay.ru/oscommerce/install_files/onpay_mod.zip</text:a> <text:line-break/>
2. Скачать платежный модуль Onpay.ru для osCommerce CMS (для английской версии):<text:line-break/>
<text:a xlink:type="simple" xlink:href="http://www.onpay.ru/oscommerce/install_files/onpay_mod_en.zip">http://www.onpay.ru/oscommerce/install_files/onpay_mod_en.zip</text:a>
<text:line-break/>
В первую очередь, необходимо распаковать содержимое архива платежного модуля Onpay.ru в корневую директорию движка osCommerce.<text:line-break/>
<text:line-break/>
После чего, в <text:span text:style-name="Strong_20_Emphasis">Администрирование › Модули › Оплата</text:span> выберите Onpay.ru, нажмите <text:span text:style-name="Strong_20_Emphasis">Установить</text:span>:<text:line-break/>
<text:line-break/>
Нажмите <text:span text:style-name="Strong_20_Emphasis">Изменить</text:span>, введите Ваш логин для доступа в Onpay.ru, придумайте и введите ключ API IN, укажите отношение валюты, используемой на сайте, по отношению к валюте Onpay.ru (рублю) в поле Курс валюты сайта, выберите статус заказа <text:span text:style-name="Strong_20_Emphasis">Оплачен</text:span>. Нажмите <text:span text:style-name="Strong_20_Emphasis">Обновить</text:span>.<text:line-break/></text:p>
      <text:h text:style-name="Heading_20_3" text:outline-level="3"><text:bookmark-start text:name="настройки_в_личном_кабинете_onpay.ru_для_oscommerce_cms"/>Настройки в личном кабинете Onpay.ru для osCommerce CMS<text:bookmark-end text:name="настройки_в_личном_кабинете_onpay.ru_для_oscommerce_cms"/></text:h>
      <text:p text:style-name="Text_20_body">В личном кабинете Onpay.ru (Настройки магазина) необходимо настроить параметры API IN: <text:line-break/>
<text:line-break/></text:p>
      <text:p text:style-name="Preformatted_20_Text"> Уведомлять по API - Да <text:line-break/> Проверять MD5 на ссылках - Да <text:line-break/> URL API - скопируйте сюда значение поля URL скрипта для API-запросов из настроек osCommerce<text:line-break/> Пароль для API IN - скопируйте сюда значение поля Ключ API IN из настроек osCommerce</text:p>
      <text:p text:style-name="Text_20_body"><text:line-break/>
Сохраните настройки. Всё!<text:line-break/></text:p>
      <text:h text:style-name="Heading_20_3" text:outline-level="3"><text:bookmark-start text:name="оплата_в_oscommerce_cms"/>Оплата в osCommerce CMS<text:bookmark-end text:name="оплата_в_oscommerce_cms"/></text:h>
      <text:p text:style-name="Text_20_body">После выбора способа оплаты Onpay и подтверждения заказа выводится платежная форма OnPay для оплаты Яндекс.Деньгами, Webmoney, VISA и т.д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