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5f0023d93603aee436756acfc8aaf00.jpg"/>
  <manifest:file-entry manifest:media-type="image/gif" manifest:full-path="Pictures/6bb12d08e39a5eded026d4518bfb9d8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Компания Onpay.ru в сотрудничестве с Альфа-Банк представляет новую услугу:<text:line-break/>
<draw:frame draw:style-name="medialeft" draw:name="" text:anchor-type="paragraph" draw:z-index="0" svg:width="5.318125cm" svg:height="2.778125cm"><draw:image xlink:href="Pictures/d5f0023d93603aee436756acfc8aaf00.jpg" xlink:type="simple" xlink:show="embed" xlink:actuate="onLoad"/></draw:frame><draw:frame draw:style-name="media" draw:name="" text:anchor-type="as-char" draw:z-index="0" svg:width="4.2333333333333cm" svg:height="1.508125cm"><draw:image xlink:href="Pictures/6bb12d08e39a5eded026d4518bfb9d8a.gif" xlink:type="simple" xlink:show="embed" xlink:actuate="onLoad"/></draw:frame><text:line-break/>
<text:line-break/>
<text:line-break/>
<text:line-break/>
<text:span text:style-name="Strong_20_Emphasis">Прямой перевод с карты на карту для России и СНГ.</text:span><text:line-break/>
Отправляете деньги родителям или близким? Нужно перевести деньги в другой город России и СНГ? Погасить кредит? Теперь переводить деньги между картами разных банков очень просто и удобно. Нужен только номер карты получателя!<text:line-break/>
Вы можете осуществить перевод, используя карты Visa, Visa Electron, MasterCard, Maestro. Для этого заполните пустые поля, нажмите «Отправить деньги» и уже скоро адресат получит ваш перевод.<text:line-break/>
Страница для генерации вашей платежной ссылки (на получение) здесь: <text:a xlink:type="simple" xlink:href="https://secure.onpay.ru/cards">https://secure.onpay.ru/cards</text:a> <text:line-break/></text:p>
      <text:p text:style-name="Text_20_body"><text:span text:style-name="Strong_20_Emphasis">Лимиты и условия использования:</text:span><text:line-break/>
Максимальная сумма одного перевода — 75 000 руб. ($2 500) без учета комиссии За месяц по одной карте может быть проведено не более 50 переводов на общую сумму до 500 000 руб. Переводы по России – в рублях РФ, международные – в рублях или долларах США. <text:line-break/>
<text:line-break/>
Для повышения уровня безопасности, операция списания по карте отправителя проводится <text:span text:style-name="underline">исключительно по технологии 3DSecure (Verified by Visa/MasterCard SecureCode)</text:span>. Банки-эмитенты карт могут устанавливать дополнительные условия и ограничения для проведения переводов с карты на карту.	<text:line-break/>
Переводы с кредитных карт Альфа-Банка разрешены.<text:line-break/>
<text:line-break/>
Зачисление на карты Альфа-Банка (Россия, Украина (Visa), Беларусь, Казахстан) – моментально, на карты других банков – зависит от банка получателя: от нескольких минут до нескольких дней.<text:line-break/>
<text:line-break/>
<text:span text:style-name="Strong_20_Emphasis">Особенности:</text:span><text:line-break/>
1. Платеж не включается в АПИ, нет уведомления на сервер (кабинет Онпей и проч.)  –&gt; используйте СМС/e-mail уведомления вашего интернет-банкинга.<text:line-break/>
2. Нет номера заказа или комментария. Перевод идет на номер карты.<text:line-break/>
3. Перевод мгновенный, безотзывный и без фильтров. Не будет чарджбека, не получится написать в Visa о невыполнении условий поставки товара. Вся транзакция идет на доверии.<text:line-break/>
4. Перевод доступен и картам с «урезанным» функционалом: Visa, <text:span text:style-name="Strong_20_Emphasis">Visa Electron</text:span>, MasterCard, <text:span text:style-name="Strong_20_Emphasis">Maestro</text:span>, но <text:span text:style-name="Emphasis">только с подключенной 3D-Secure</text:span>.<text:line-break/>
5. Ваш номер карты ВСЕГДА будет доступен плательщикам на вашей странице оплаты. Поэтому лучше в целях безопасности завести отдельную карту и полностью выключить возможность оплаты через нее в Интернет (лимит = 0 рублей).<text:line-break/>
6. Переводы пока доступны только для банковских карт России и СН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