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48368527f52bf8bbdd6290cf7c6d0d4e.png"/>
  <manifest:file-entry manifest:media-type="image/png" manifest:full-path="Pictures/fe488c9e8dd66f1c59d6b9f233e01f5f.png"/>
  <manifest:file-entry manifest:media-type="image/png" manifest:full-path="Pictures/80e34d3c68e3e1f62c10aa2f6762f5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Перечисляйте деньги клиентам и партнерам!</text:span><text:line-break/></text:p>
      <text:p text:style-name="Text_20_body">Достаточно иметь e-mail пользователя и он получит средства в свой Кабинет Покупателя <text:a xlink:type="simple" xlink:href="http://wallet.onpay.ru/">http://wallet.onpay.ru/</text:a>.<text:line-break/>
<text:line-break/>
Wallet.onpay.ru - кабинет плательщика, который является по сути временным счетом в банке (<text:a xlink:type="simple" xlink:href="http://onpaysolutions.ru/wp-content/uploads/2014/12/oferta-rib-december.pdf">см. оферту НКО РИБ</text:a>)<text:line-break/>
За обслуживание счета не взимается никакой платы, единственная плата - комиссия в размере 1% при выводе средств. 
<text:line-break/>
Получатель денег получает на свой емейл данные для входа в Кабинет Покупателя и он может распоряжаться средствами (инструкция для покупателей здесь).<text:line-break/>
Вывод же может осуществляться как вручную, так и через <text:a xlink:type="simple" xlink:href="http://wiki.onpay.ru/doku.php?id=description_of_the_api#вывод_в_кабинеты_покупателей">соответствующее АПИ</text:a>.
<text:line-break/>
Рассмотрим применение инструмента на конкретном примере. Наш клиент, <text:a xlink:type="simple" xlink:href="http://smartagent.ru/">http://smartagent.ru/</text:a>, реализовал партнерские выплаты уже несколько месяцев назад.<text:line-break/>
SmartAgent - «стабильная информационная система, предоставляющая агентствам и отдельным агентам эффективные рычаги управления недвижимостью».<text:line-break/>
Суть сервиса простая: дать максимально полную и актуальную базу данных объектов недвижимости по регионам. Если говорить проще, сервис продаёт информацию. Но как это сделать, как обработать такой объем? Правильно - привлечь пользователей к выявлению ошибок и пополнению БД. Именно так решили авторы сервиса, и нашли для этого инструмент - Кабинет Покупателя Onpay.ru<text:line-break/>
<text:line-break/>
Как это работает<text:line-break/>
После регистрации и получения первых платежей от покупателей, вы можете зайти в <text:a xlink:type="simple" xlink:href="https://wiki.onpay.ru/doku.php?id=http:https:secure.onpay.ru_login">Кабинет Продавца</text:a> и на экране <text:a xlink:type="simple" xlink:href="https://wiki.onpay.ru/doku.php?id=http:https:https:secure.onpay.ru_accounts">Выплаты</text:a>, обнаружите суммы в RUR и других валютах. Для передачи денег на e-mail адресата нужно поменять передаваемую сумму в WOP (Кабинет покупателя)
<draw:frame draw:style-name="media" draw:name="" text:anchor-type="as-char" draw:z-index="0" svg:width="7.9375cm" svg:height="3.2014583333333cm"><draw:image xlink:href="Pictures/48368527f52bf8bbdd6290cf7c6d0d4e.png" xlink:type="simple" xlink:show="embed" xlink:actuate="onLoad"/></draw:frame>
Соответствующая сумма появится в строке WOP:
<draw:frame draw:style-name="media" draw:name="" text:anchor-type="as-char" draw:z-index="0" svg:width="7.9375cm" svg:height="6.588125cm"><draw:image xlink:href="Pictures/fe488c9e8dd66f1c59d6b9f233e01f5f.png" xlink:type="simple" xlink:show="embed" xlink:actuate="onLoad"/></draw:frame>
Достаточно ввести e-mail получателя и деньги будут отправлены.
<draw:frame draw:style-name="media" draw:name="" text:anchor-type="as-char" draw:z-index="0" svg:width="7.9375cm" svg:height="3.8364583333333cm"><draw:image xlink:href="Pictures/80e34d3c68e3e1f62c10aa2f6762f53a.png" xlink:type="simple" xlink:show="embed" xlink:actuate="onLoad"/></draw:frame></text:p>
      <text:p text:style-name="Text_20_body">Точно таким же образом вы можете передать средства друзьям, или вернуть покупател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