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92d116f398c420afd4ed038fe8071840.jpg"/>
  <manifest:file-entry manifest:media-type="image/png" manifest:full-path="Pictures/21fcc8e67aee197b3b1a17b0f8922a59.png"/>
  <manifest:file-entry manifest:media-type="image/png" manifest:full-path="Pictures/da01e40d8a13a035ed919f8aa57c41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ароль"/>Пароль<text:bookmark-end text:name="пароль"/></text:h>
      <text:h text:style-name="Heading_20_2" text:outline-level="2"><text:bookmark-start text:name="требования_к_паролю"/>Требования к паролю<text:bookmark-end text:name="требования_к_паролю"/></text:h>
      <text:p text:style-name="Text_20_body">В пароле допускаются любые символы любых алфавитов, а также знаки препинания и специальные символы. Пароль должен содержать не менее 6 символов, рекомендуется включать в пароль буквы разных алфавитов, символы ВЕРХНЕГО и нижнего регистра, цифры и знаки препинания.</text:p>
      <text:h text:style-name="Heading_20_2" text:outline-level="2"><text:bookmark-start text:name="срок_действий_пароля"/>Срок действий пароля<text:bookmark-end text:name="срок_действий_пароля"/></text:h>
      <text:p text:style-name="Text_20_body">Срок действия пароля составляет 3 месяца со дня установки либо регистрации пользователя. По истечению срока действия пароля войти в <text:a xlink:type="simple" xlink:href="http://wiki.onpay.ru/doku.php?id=cabinet">Личный Кабинет</text:a>, используя старый пароль, можно, однако пользователю будет доступна только страница смены пароля:</text:p>
      <text:p text:style-name="Text_20_body"><draw:frame draw:style-name="media" draw:name="Действие пароля Legend" text:anchor-type="as-char" draw:z-index="0" svg:width="16.589375cm"><draw:text-box><text:p text:style-name="legendcenter"><draw:frame draw:style-name="media" draw:name="Действие пароля" text:anchor-type="as-char" draw:z-index="0" svg:width="16.589375cm" svg:height="8.3872916666667cm"><draw:image xlink:href="Pictures/92d116f398c420afd4ed038fe8071840.jpg" xlink:type="simple" xlink:show="embed" xlink:actuate="onLoad"/></draw:frame>Действие пароля</text:p></draw:text-box></draw:frame></text:p>
      <text:h text:style-name="Heading_20_2" text:outline-level="2"><text:bookmark-start text:name="смена_пароля"/>Смена пароля<text:bookmark-end text:name="смена_пароля"/></text:h>
      <text:h text:style-name="Heading_20_3" text:outline-level="3"><text:bookmark-start text:name="обязательная_смена_пароля"/>Обязательная смена пароля<text:bookmark-end text:name="обязательная_смена_пароля"/></text:h>
      <text:p text:style-name="Text_20_body">Пользователь может сменить пароль по своему желанию в любое время. Однако есть два случая, когда смена пароля обязательна, другими словами в этих случаях после логина пользователю будет доступна только страница смены пароля. Первый случай - это когда администратор аккаунта создает новую учетную запись пользователя своего аккаунта. В этом случае дня новой учетной записи генерируется случайный временный пароль и отсылается по указанному администратором e-mail'у нового пользователя. При первом входе в <text:a xlink:type="simple" xlink:href="http://wiki.onpay.ru/doku.php?id=cabinet">Личный Кабинет</text:a> система предложит сменить временный пароль. Второй случай, когда смена пароля обязательна, это когда срок действия пароля истек.</text:p>
      <text:h text:style-name="Heading_20_3" text:outline-level="3"><text:bookmark-start text:name="порядок_действия_по_смене_пароля"/>Порядок действия по смене пароля<text:bookmark-end text:name="порядок_действия_по_смене_пароля"/></text:h>
      <text:p text:style-name="Text_20_body">Для смены пароля необходимо:</text:p>
      <text:p text:style-name="Text_20_body"><text:span text:style-name="Strong_20_Emphasis">Шаг 1.</text:span><text:line-break/>
Зайти на страницу смены пароля по адресу:<text:line-break/>
<text:a xlink:type="simple" xlink:href="https://secure.onpay.ru/change_account_password">https://secure.onpay.ru/change_account_password</text:a> <text:line-break/>
<draw:frame draw:style-name="mediacenter" draw:name="Смена пароля Legend" text:anchor-type="paragraph" draw:z-index="0" svg:width="10.583333333333cm"><draw:text-box><text:p text:style-name="legendcenter"><draw:frame draw:style-name="mediacenter" draw:name="Смена пароля" text:anchor-type="paragraph" draw:z-index="0" svg:width="10.583333333333cm" svg:height="5.8472916666667cm"><draw:image xlink:href="Pictures/21fcc8e67aee197b3b1a17b0f8922a59.png" xlink:type="simple" xlink:show="embed" xlink:actuate="onLoad"/></draw:frame>Смена пароля</text:p></draw:text-box></draw:frame>
<text:line-break/></text:p>
      <text:p text:style-name="Text_20_body"><text:span text:style-name="Strong_20_Emphasis">Шаг 2.</text:span><text:line-break/>
Ввести старый пароль (1 раз) и новый пароль (2 раза).<text:line-break/>
Нажать «Отправить код».<text:line-break/>
<text:line-break/></text:p>
      <text:p text:style-name="Text_20_body"><text:span text:style-name="Strong_20_Emphasis">Шаг 3.</text:span><text:line-break/>
Зайти в вашу почту и найти сообщение с заголовком «OnPay.ru - Подтверждение смены пароля». Вы увидите сообщение вида:<text:line-break/>
Уважемый владелец сайта Для завершения смены пароля войдите в кабинет со СТАРЫМ паролем и введите код 12345 <text:span text:style-name="Emphasis">(цифры и буквы уникальны для каждого письма)</text:span> в разделе «Смена пароля доступа» — «Шаг 2». Внимание! Код действует 1 час!!!<text:line-break/>
<text:line-break/></text:p>
      <text:p text:style-name="Text_20_body"><text:span text:style-name="Strong_20_Emphasis">Шаг 4.</text:span><text:line-break/>
Если вы не выходили из Кабинета продавца - вы уже будете на нужном шаге:
<draw:frame draw:style-name="mediacenter" draw:name="" text:anchor-type="paragraph" draw:z-index="0" svg:width="10.583333333333cm" svg:height="3.2808333333333cm"><draw:image xlink:href="Pictures/da01e40d8a13a035ed919f8aa57c4132.png" xlink:type="simple" xlink:show="embed" xlink:actuate="onLoad"/></draw:frame>
ВСЕ! Вы можете начинать работу с новым паролем.<text:line-break/>
<text:line-break/>
Если по переходу по ссылке из письма, вы попадаете на страницу входа в систему, в таком случае залогиньтесь, используя свой старый  пароль и повторите переход по ссылке из письма.<text:line-break/>
<text:line-break/></text:p>
      <text:h text:style-name="Heading_20_3" text:outline-level="3"><text:bookmark-start text:name="возможные_проблемы_и_решения"/>Возможные проблемы и решения<text:bookmark-end text:name="возможные_проблемы_и_решения"/></text:h>
      <text:h text:style-name="Heading_20_4" text:outline-level="4"><text:bookmark-start text:name="не_пришло_письмо_с_ссылкой_для_подтверждения_пароля"/>Не пришло письмо с ссылкой для подтверждения пароля<text:bookmark-end text:name="не_пришло_письмо_с_ссылкой_для_подтверждения_пароля"/></text:h>
      <text:p text:style-name="Text_20_body">Решения:</text:p>
      <text:list text:style-name="List_20_1">
        <text:list-item>
          <text:p text:style-name="Text_20_body"> Проверьте папку SPAM своего почтового сервиса, возможно по каким-то причинам письмо попало туда.</text:p>
        </text:list-item>
        <text:list-item>
          <text:p text:style-name="Text_20_body"> Повторите процедуру смены пароля с самого начала.</text:p>
        </text:list-item>
      </text:list>
      <text:h text:style-name="Heading_20_4" text:outline-level="4"><text:bookmark-start text:name="при_переходе_по_ссылке_выдает_сообщение_неверный_код_подтверждения_или_перехода_по_ссылке_не_происходит"/>При переходе по ссылке выдает сообщение "неверный код подтверждения" или перехода по ссылке не происходит<text:bookmark-end text:name="при_переходе_по_ссылке_выдает_сообщение_неверный_код_подтверждения_или_перехода_по_ссылке_не_происходит"/></text:h>
      <text:p text:style-name="Text_20_body">Решения:</text:p>
      <text:list text:style-name="List_20_1">
        <text:list-item>
          <text:p text:style-name="Text_20_body"> Возможно Вы уже подтвердили пароль, попробуйте выйти и зайти в <text:a xlink:type="simple" xlink:href="http://wiki.onpay.ru/doku.php?id=cabinet">Личный Кабинет</text:a>, используя новый пароль.</text:p>
        </text:list-item>
        <text:list-item>
          <text:p text:style-name="Text_20_body"> Войдите в <text:a xlink:type="simple" xlink:href="http://wiki.onpay.ru/doku.php?id=cabinet">Личный Кабинет</text:a> со старым паролем и скопируйте ссылку в строку браузера, нажмите Enter (Ввод) после этого выйдите из <text:a xlink:type="simple" xlink:href="http://wiki.onpay.ru/doku.php?id=cabinet">Личного Кабинета</text:a> и и попробуйте войти с новым паролем.</text:p>
        </text:list-item>
        <text:list-item>
          <text:p text:style-name="Text_20_body"> Повторите процедуру смены пароля с самого начала.</text:p>
        </text:list-item>
      </text:list>
      <text:h text:style-name="Heading_20_4" text:outline-level="4"><text:bookmark-start text:name="нету_достпа_к_e-mail"/>Нету достпа к e-mail<text:bookmark-end text:name="нету_достпа_к_e-mail"/></text:h>
      <text:p text:style-name="Text_20_body">E-mail служит дополнительным доказательством того, что Вы являетесь владелецем учетной записи, в случае утери доступа к e-mail, который использовался для регистрации, зарегистрируйте новую учетную запись.</text:p>
      <text:h text:style-name="Heading_20_3" text:outline-level="3"><text:bookmark-start text:name="восстановление_пароля"/>Восстановление пароля<text:bookmark-end text:name="восстановление_пароля"/></text:h>
      <text:p text:style-name="Text_20_body">Восстановление пароля производится только по запросу администратора (владельца) аккаунта отправленному на info@onpay.ru. Пароли пользователей администратор меняет самостоятельно в <text:a xlink:type="simple" xlink:href="http://wiki.onpay.ru/doku.php?id=cabinet">Личном Кабинете</text:a> в разделе «Администрирование».
Для смены пароля на вход администратора необходимо написать запрос в службу поддержки со e-mail администратора с указанием:</text:p>
      <text:list text:style-name="List_20_1">
        <text:list-item>
          <text:p text:style-name="Text_20_body">вашего логина</text:p>
        </text:list-item>
        <text:list-item>
          <text:p text:style-name="Text_20_body">ответа на секретный вопрос (если такой вопрос не был задан в аккаунте, необходимо присать все данные указанные при регистрации аккаунта)</text:p>
        </text:list-item>
      </text:list>
      <text:p text:style-name="Text_20_body">При смене пароля он будет прислан на e-mail администратора  или SMS указанный в профиле администратора. При первом входе система потребует его изменения.</text:p>
      <text:h text:style-name="Heading_20_1" text:outline-level="1"><text:bookmark-start text:name="смена_контактного_e-mail"/>Смена контактного e-mail<text:bookmark-end text:name="смена_контактного_e-mail"/></text:h>
      <text:p text:style-name="Text_20_body">Контактный e-mail меняется только по запросу администратора (владельца) аккаунта. E-mail-ы пользователей администратор меняет самостоятельно в <text:a xlink:type="simple" xlink:href="http://wiki.onpay.ru/doku.php?id=cabinet">Личном Кабинете</text:a> в разделе «Администрирование».<text:line-break/>
Для смены контактного e-mail администратора необходимо написать запрос в службу поддержки со СТАРОГО e-mail с указанием:</text:p>
      <text:list text:style-name="List_20_1">
        <text:list-item>
          <text:p text:style-name="Text_20_body"> нового e-mail </text:p>
        </text:list-item>
        <text:list-item>
          <text:p text:style-name="Text_20_body"> вашего логина</text:p>
        </text:list-item>
        <text:list-item>
          <text:p text:style-name="Text_20_body"> ответа на секретный вопрос (если такой вопрос не был задан в аккаунте, необходимо присать все данные указанные при регистрации аккаунта)</text:p>
        </text:list-item>
      </text:list>
      <text:p text:style-name="Text_20_body">При смене e-mail-а будет изменен пароль на вход и прислан на СТАРЫЙ e-mai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