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248eb9a28be887081a9d49768472cc42.png"/>
  <manifest:file-entry manifest:media-type="image/png" manifest:full-path="Pictures/81ef07b543ff11ed0f81fdae6496a4c8.png"/>
  <manifest:file-entry manifest:media-type="image/png" manifest:full-path="Pictures/dc5a261504e8022921f11c92183e5b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При нажатии кнопки «Оплатить» на сайте продавца вы пережодите на нашу платежную форму.<text:line-break/>
<text:line-break/>
<text:span text:style-name="Strong_20_Emphasis">Шаг 1.</text:span><text:line-break/>
В платежной форме необходимо выбрать удобный для Вас способ оплаты, при этом автоматически будут пересчитываться все комиссии, взымаемые платежными системами. В платежной форме необходимо указать сумму, Ваш e-mail и номер заказа (они как правило подставляются с сайта автоматически).<text:line-break/>
<draw:frame draw:style-name="media" draw:name="" text:anchor-type="as-char" draw:z-index="0" svg:width="14.790208333333cm" svg:height="20.293541666667cm"><draw:image xlink:href="Pictures/248eb9a28be887081a9d49768472cc42.png" xlink:type="simple" xlink:show="embed" xlink:actuate="onLoad"/></draw:frame><text:line-break/>
<text:line-break/>
<text:span text:style-name="Strong_20_Emphasis">Шаг 2</text:span><text:line-break/>
При нажатии кнопки «Далее» Вы переходите на сайт соответствующих электронных денег, банка или вам показывается инструкция как оплачивать через платежные терминалы.<text:line-break/>
Если Вы выбрали метод оплаты «Евросеть», вы увидите следующее окно:<text:line-break/>
<draw:frame draw:style-name="media" draw:name="" text:anchor-type="as-char" draw:z-index="0" svg:width="14.684375cm" svg:height="11.138958333333cm"><draw:image xlink:href="Pictures/81ef07b543ff11ed0f81fdae6496a4c8.png" xlink:type="simple" xlink:show="embed" xlink:actuate="onLoad"/></draw:frame><text:line-break/>
Система выдаст в одном окне все параметры платежа, Вам нужно проверить правильность информации и нажать кнопку «Продолжить».\\<text:line-break/>
<text:span text:style-name="Strong_20_Emphasis">Шаг 3.</text:span>*<text:line-break/>
Далее внимательно ознакомьтесь с инструкциями по завершению оплаты и, если необходимо, запишите номер заказа.<text:line-break/>
<draw:frame draw:style-name="media" draw:name="" text:anchor-type="as-char" draw:z-index="0" svg:width="25.7175cm" style:rel-width="100%" svg:height="18.89125cm" style:rel-height="scale"><draw:image xlink:href="Pictures/dc5a261504e8022921f11c92183e5b1e.png" xlink:type="simple" xlink:show="embed" xlink:actuate="onLoad"/></draw:frame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