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dc64bdaa1667e336ce6705281a4c6a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латежная форма (форма оплаты) - это веб-страница с полями и кнопками, позволяющими Плательщику ввести необходимые данные о себе, о платеже, выбрать удобный вид оплаты (через терминалы, с помощью SMS и т.п.)<text:line-break/>
Вид платежной формы - визуальное представление (дизайн) формы оплаты.<text:line-break/></text:p>
      <text:p text:style-name="Text_20_body">Платежная форма №7.<text:line-break/>
Платежная форма номер 7 имеет гибкие настройки цветовой гаммы и отображаемых полей.
Адрес платежной формы  имеет вид</text:p>
      <text:p text:style-name="Preformatted_20_Text"> http://secure.onpay.ru/pay/ЛОГИН_МЕРЧАНТА?f=7</text:p>
      <text:p text:style-name="Text_20_body">Внешний вид формы №7 по умолчанию такой:<text:line-break/>
<draw:frame draw:style-name="media" draw:name="" text:anchor-type="as-char" draw:z-index="0" svg:width="13.043958333333cm" svg:height="21.722291666667cm"><draw:image xlink:href="Pictures/dc64bdaa1667e336ce6705281a4c6a8f.png" xlink:type="simple" xlink:show="embed" xlink:actuate="onLoad"/></draw:frame>\\.
В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