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342a8de4579173e767d8dd267b94e233.png"/>
  <manifest:file-entry manifest:media-type="image/png" manifest:full-path="Pictures/be97b79ef8020b52f2db2d80d4dd5b8e.png"/>
  <manifest:file-entry manifest:media-type="image/png" manifest:full-path="Pictures/28b5a451599d5a963081c250100fbcb0.png"/>
  <manifest:file-entry manifest:media-type="image/png" manifest:full-path="Pictures/7da3938ff3d6d6d0e0ca3305ba27d1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Оплата покупок через Систему «Город»</text:span><text:line-break/>
<text:line-break/>
<text:span text:style-name="Strong_20_Emphasis">Вариант 1</text:span><text:line-break/>
<text:span text:style-name="Strong_20_Emphasis">Оплата покупок ONPAY (Магнум) в кассах банков-партнеров Системы «Город»</text:span><text:line-break/>
Услуга «Оплата покупок - ONPAY (Магнум)» доступна к оплате в любом из 35 000 пунктов Системы «Город» по всей России. Найдите ближайший к Вам пункт на сайте Системы <text:a xlink:type="simple" xlink:href="http://www.kvartplata.ru">www.kvartplata.ru</text:a>  в разделе Региональная сеть: выберите свой регион и город, на карте Вы увидите наименования и место расположения  пунктов оплаты услуг.<text:line-break/>
<draw:frame draw:style-name="media" draw:name="Пункты оплаты Legend" text:anchor-type="as-char" draw:z-index="0" svg:width="16.113125cm"><draw:text-box><text:p text:style-name="legendcenter"><draw:frame draw:style-name="media" draw:name="Пункты оплаты" text:anchor-type="as-char" draw:z-index="0" svg:width="16.113125cm" svg:height="10.847916666667cm"><draw:image xlink:href="Pictures/342a8de4579173e767d8dd267b94e233.png" xlink:type="simple" xlink:show="embed" xlink:actuate="onLoad"/></draw:frame>Пункты оплаты</text:p></draw:text-box></draw:frame><text:line-break/>
Для оплаты заказа ONPAY в кассе банка Вам необходимо назвать кассиру:
свои ФИО
наименование услуги «Оплата покупок - ONPAY (Магнум)» или код услуги 63513
номер платежа (9 цифр, первая цифра - 3)
необходимую сумму к оплате
 Возьмите у кассира документ об оплате. </text:p>
      <text:p text:style-name="Text_20_body">Распечатайте эту инструкцию и возьмите с собой.
<text:line-break/>
<text:line-break/>
<text:line-break/>
<text:span text:style-name="Strong_20_Emphasis">Вариант 2</text:span><text:line-break/>
<text:span text:style-name="Strong_20_Emphasis">Оплата покупок ONPAY (Магнум) по FakturaPay (онлайн)</text:span><text:line-break/>
Для оплаты покупок ONPAY (Магнум) по FakturaPay необходимо:<text:line-break/>
<text:line-break/>
1. Зайти в Интернет-Банк Faktura.ru<text:line-break/>
2. Перейти в раздел Платежи – Оплата услуг<text:line-break/>
<draw:frame draw:style-name="media" draw:name="Интернте-Банк Faktura Legend" text:anchor-type="as-char" draw:z-index="0" svg:width="19.314583333333cm" style:rel-width="100%"><draw:text-box><text:p text:style-name="legendcenter"><draw:frame draw:style-name="media" draw:name="Интернте-Банк Faktura" text:anchor-type="as-char" draw:z-index="0" svg:width="19.314583333333cm" style:rel-width="100%" svg:height="3.254375cm" style:rel-height="scale"><draw:image xlink:href="Pictures/be97b79ef8020b52f2db2d80d4dd5b8e.png" xlink:type="simple" xlink:show="embed" xlink:actuate="onLoad"/></draw:frame>Интернте-Банк Faktura</text:p></draw:text-box></draw:frame><text:line-break/>
3. В строке поиска ввести название услуги (ONPAY) и перейти к оплате<text:line-break/>
<draw:frame draw:style-name="media" draw:name="Оплата услуг Legend" text:anchor-type="as-char" draw:z-index="0" svg:width="17.78cm" style:rel-width="100%"><draw:text-box><text:p text:style-name="legendcenter"><draw:frame draw:style-name="media" draw:name="Оплата услуг" text:anchor-type="as-char" draw:z-index="0" svg:width="17.78cm" style:rel-width="100%" svg:height="4.2597916666667cm" style:rel-height="scale"><draw:image xlink:href="Pictures/28b5a451599d5a963081c250100fbcb0.png" xlink:type="simple" xlink:show="embed" xlink:actuate="onLoad"/></draw:frame>Оплата услуг</text:p></draw:text-box></draw:frame><text:line-break/>
4. На форме редактирования необходимо ввести сумму и номер счета<text:line-break/>
<draw:frame draw:style-name="media" draw:name="Оплата Onpay Legend" text:anchor-type="as-char" draw:z-index="0" svg:width="10.4775cm"><draw:text-box><text:p text:style-name="legendcenter"><draw:frame draw:style-name="media" draw:name="Оплата Onpay" text:anchor-type="as-char" draw:z-index="0" svg:width="10.4775cm" svg:height="6.588125cm"><draw:image xlink:href="Pictures/7da3938ff3d6d6d0e0ca3305ba27d158.png" xlink:type="simple" xlink:show="embed" xlink:actuate="onLoad"/></draw:frame>Оплата Onpay</text:p></draw:text-box></draw:frame><text:line-break/>
5. <text:span text:style-name="Strong_20_Emphasis">Список банков-партнеров Faktura.ru</text:span>:<text:line-break/>
Альфа Банк<text:line-break/>
ВТБ24<text:line-break/>
Банк Санкт-Петербург<text:line-break/>
Промсвязьбанк<text:line-break/>
АвтоградБанк<text:line-break/>
АККОБанк<text:line-break/>
АксонБанк<text:line-break/>
Акцепт Банк<text:line-break/>
БайкалБанк<text:line-break/>
Банк Корпоративного Финансирования<text:line-break/>
БКС Банк<text:line-break/>
Взаимодействие Банк<text:line-break/>
Вятка-Банк<text:line-break/>
Енисей Банк<text:line-break/>
Енисейский Объединенный Банк<text:line-break/>
Инвестиционный Городской Банк<text:line-break/>
КамКомБанк<text:line-break/>
Канский Банк<text:line-break/>
КИТФинанс Банк<text:line-break/>
КрайИнвестБанк<text:line-break/>
КузнецкБизнессБанк<text:line-break/>
Ланта-Банк (Новосибирский Филиал)<text:line-break/>
Левобережный Банк<text:line-break/>
МДМ Банк (Интернет Банк Про)<text:line-break/>
Мой Банк Новосибирск<text:line-break/>
МосСтройЭкономБанк<text:line-break/>
НВКБанк<text:line-break/>
НерюнгриБанк<text:line-break/>
Новация<text:line-break/>
Новокузнецкий Муниципальный Банк<text:line-break/>
Новосибирский Муниципальный Банк<text:line-break/>
Номос Банк Сибирь<text:line-break/>
Оренбург Банк<text:line-break/>
ПермИнвестБанк<text:line-break/>
Региональный Банк Развития<text:line-break/>
Региональный Кредит Банк<text:line-break/>
Резерв Банк<text:line-break/>
Русь Банк<text:line-break/>
Связной банк<text:line-break/>
СовКомБанк<text:line-break/>
СибКупБанк<text:line-break/>
СибСоцБанк<text:line-break/>
СтромКомБанк<text:line-break/>
ТатФондБанк<text:line-break/>
ТверьУниверсалБанк<text:line-break/>
ТомскПромСтройБанк<text:line-break/>
ФиаБанк<text:line-break/>
Форштадт Банк<text:line-break/>
Хакасский Муниципальный Банк<text:line-break/>
Хлынов Банк<text:line-break/>
ЧелябИнвестБанк<text:line-break/>
ЭнергоТрансБанк<text:line-break/>
Экспресс Банк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