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02b26045cfbbeae8e91323821d05abc9.png"/>
  <manifest:file-entry manifest:media-type="image/png" manifest:full-path="Pictures/684a5a40d5c5790b546930bbfa42ce74.png"/>
  <manifest:file-entry manifest:media-type="image/png" manifest:full-path="Pictures/155146f510714447f736f2be8f541256.png"/>
  <manifest:file-entry manifest:media-type="image/png" manifest:full-path="Pictures/db7d62c528e4bc15c555b281e39bc182.png"/>
  <manifest:file-entry manifest:media-type="image/png" manifest:full-path="Pictures/09f3c39212495ff86bbd90d646ce7a44.png"/>
  <manifest:file-entry manifest:media-type="image/png" manifest:full-path="Pictures/51deeb0c8eac96f617f6181dbd12233c.png"/>
  <manifest:file-entry manifest:media-type="image/png" manifest:full-path="Pictures/c4dd53ecdcced5fca6889eccc0bf9ca0.png"/>
  <manifest:file-entry manifest:media-type="image/png" manifest:full-path="Pictures/90c1c65516ac234382411c86406e09c3.png"/>
  <manifest:file-entry manifest:media-type="image/png" manifest:full-path="Pictures/d4a59902e019e9b6ef9fb82ff622bbb3.png"/>
  <manifest:file-entry manifest:media-type="image/png" manifest:full-path="Pictures/f5b81408c856133a6a1bb4f36bbaaf74.png"/>
  <manifest:file-entry manifest:media-type="image/png" manifest:full-path="Pictures/53251b3140cf406cc5973dce88172b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плата_через_liberty_reserve"/>Оплата через Liberty Reserve<text:bookmark-end text:name="оплата_через_liberty_reserve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2.991041666667cm" svg:height="23.01875cm"><draw:image xlink:href="Pictures/02b26045cfbbeae8e91323821d05abc9.png" xlink:type="simple" xlink:show="embed" xlink:actuate="onLoad"/></draw:frame><text:line-break/>
<text:line-break/>
<text:span text:style-name="Strong_20_Emphasis">Шаг 2</text:span><text:line-break/>
При нажатии кнопки «Далее» Вы переходите на страницу со сводкой по платежу для проверки правильности введенных данных:<text:line-break/>
<text:line-break/>
<draw:frame draw:style-name="media" draw:name="" text:anchor-type="as-char" draw:z-index="0" svg:width="12.938125cm" svg:height="9.1810416666667cm"><draw:image xlink:href="Pictures/684a5a40d5c5790b546930bbfa42ce74.png" xlink:type="simple" xlink:show="embed" xlink:actuate="onLoad"/></draw:frame><text:line-break/>
<text:line-break/>
<text:span text:style-name="Strong_20_Emphasis">Шаг 3.</text:span><text:line-break/>
Система перейдет на шлюз Liberty Reserve, где вам нужно выбрать «Войти:<text:line-break/>
<draw:frame draw:style-name="media" draw:name="" text:anchor-type="as-char" draw:z-index="0" svg:width="23.680208333333cm" style:rel-width="100%" svg:height="8.9429166666667cm" style:rel-height="scale"><draw:image xlink:href="Pictures/155146f510714447f736f2be8f541256.png" xlink:type="simple" xlink:show="embed" xlink:actuate="onLoad"/></draw:frame><text:line-break/>
<text:line-break/>
<text:span text:style-name="Strong_20_Emphasis">Шаг 4.</text:span><text:line-break/>
Введите ваш пароль и код защиты от роботов:<text:line-break/>
<draw:frame draw:style-name="media" draw:name="" text:anchor-type="as-char" draw:z-index="0" svg:width="24.394583333333cm" style:rel-width="100%" svg:height="18.997083333333cm" style:rel-height="scale"><draw:image xlink:href="Pictures/db7d62c528e4bc15c555b281e39bc182.png" xlink:type="simple" xlink:show="embed" xlink:actuate="onLoad"/></draw:frame><text:line-break/>
<text:line-break/>
<text:span text:style-name="Strong_20_Emphasis">Шаг 5.</text:span><text:line-break/>
Подтвердите ваше приветствие:<text:line-break/>
<draw:frame draw:style-name="media" draw:name="" text:anchor-type="as-char" draw:z-index="0" svg:width="24.632708333333cm" style:rel-width="100%" svg:height="8.7841666666667cm" style:rel-height="scale"><draw:image xlink:href="Pictures/09f3c39212495ff86bbd90d646ce7a44.png" xlink:type="simple" xlink:show="embed" xlink:actuate="onLoad"/></draw:frame><text:line-break/>
<text:line-break/>
<text:span text:style-name="Strong_20_Emphasis">Шаг 6.</text:span><text:line-break/>
Выберите тип доступа:<text:line-break/>
<draw:frame draw:style-name="media" draw:name="" text:anchor-type="as-char" draw:z-index="0" svg:width="24.60625cm" style:rel-width="100%" svg:height="13.758333333333cm" style:rel-height="scale"><draw:image xlink:href="Pictures/51deeb0c8eac96f617f6181dbd12233c.png" xlink:type="simple" xlink:show="embed" xlink:actuate="onLoad"/></draw:frame><text:line-break/>
<text:line-break/>
<text:span text:style-name="Strong_20_Emphasis">Шаг 7.</text:span><text:line-break/>
Введите ПИН-код:<text:line-break/>
<draw:frame draw:style-name="media" draw:name="" text:anchor-type="as-char" draw:z-index="0" svg:width="24.182916666667cm" style:rel-width="100%" svg:height="10.715625cm" style:rel-height="scale"><draw:image xlink:href="Pictures/c4dd53ecdcced5fca6889eccc0bf9ca0.png" xlink:type="simple" xlink:show="embed" xlink:actuate="onLoad"/></draw:frame><text:line-break/>
<text:line-break/>
<text:span text:style-name="Strong_20_Emphasis">Шаг 8.</text:span><text:line-break/>
Введите Мастер-код:<text:line-break/>
<draw:frame draw:style-name="media" draw:name="" text:anchor-type="as-char" draw:z-index="0" svg:width="24.473958333333cm" style:rel-width="100%" svg:height="18.997083333333cm" style:rel-height="scale"><draw:image xlink:href="Pictures/90c1c65516ac234382411c86406e09c3.png" xlink:type="simple" xlink:show="embed" xlink:actuate="onLoad"/></draw:frame><text:line-break/>
<text:line-break/>
<text:span text:style-name="Strong_20_Emphasis">Шаг 9.</text:span><text:line-break/>
Выберите цель платежа:<text:line-break/>
<draw:frame draw:style-name="media" draw:name="" text:anchor-type="as-char" draw:z-index="0" svg:width="24.341666666667cm" style:rel-width="100%" svg:height="13.731875cm" style:rel-height="scale"><draw:image xlink:href="Pictures/d4a59902e019e9b6ef9fb82ff622bbb3.png" xlink:type="simple" xlink:show="embed" xlink:actuate="onLoad"/></draw:frame><text:line-break/>
<text:line-break/>
<text:span text:style-name="Strong_20_Emphasis">Шаг 10.</text:span><text:line-break/>
Подтвердите транзакцию:<text:line-break/>
<draw:frame draw:style-name="media" draw:name="" text:anchor-type="as-char" draw:z-index="0" svg:width="24.60625cm" style:rel-width="100%" svg:height="17.78cm" style:rel-height="scale"><draw:image xlink:href="Pictures/f5b81408c856133a6a1bb4f36bbaaf74.png" xlink:type="simple" xlink:show="embed" xlink:actuate="onLoad"/></draw:frame><text:line-break/>
<text:line-break/>
Если Вы всё ввели правильно, Вы увидите окно с подтверждением оплаты:<text:line-break/>
<draw:frame draw:style-name="media" draw:name="" text:anchor-type="as-char" draw:z-index="0" svg:width="24.553333333333cm" style:rel-width="100%" svg:height="15.292916666667cm" style:rel-height="scale"><draw:image xlink:href="Pictures/53251b3140cf406cc5973dce88172b35.png" xlink:type="simple" xlink:show="embed" xlink:actuate="onLoad"/></draw:frame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