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2211643398bdd3412575c9d0d14c626d.png"/>
  <manifest:file-entry manifest:media-type="image/png" manifest:full-path="Pictures/cd77e56992426129baf9dcae1bd4e469.png"/>
  <manifest:file-entry manifest:media-type="image/png" manifest:full-path="Pictures/e56cbec12d17d245d9a6af49cb51f9e0.png"/>
  <manifest:file-entry manifest:media-type="image/png" manifest:full-path="Pictures/d9226d6fcc82563cec3d41b1bdce43aa.png"/>
  <manifest:file-entry manifest:media-type="image/png" manifest:full-path="Pictures/dcc99e46b08294ff158fd6b23176bd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оплата_через_деньги_mail.ru"/>Оплата через Деньги@Mail.ru<text:bookmark-end text:name="оплата_через_деньги_mail.ru"/></text:h>
      <text:p text:style-name="Text_20_body">При нажатии кнопки «Оплатить» на сайте продавца вы переходите на нашу платежную форму.<text:line-break/>
В примерах ниже сумма прописывается покупателем вручную, для многих магазинов эта операция будет не нужна, т.к. сумма подсчитывается автоматически (зависит от настроек магазина на сайте Продавца)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" text:anchor-type="as-char" draw:z-index="0" svg:width="12.85875cm" svg:height="23.045208333333cm"><draw:image xlink:href="Pictures/2211643398bdd3412575c9d0d14c626d.png" xlink:type="simple" xlink:show="embed" xlink:actuate="onLoad"/></draw:frame><text:line-break/>
<text:line-break/>
<text:span text:style-name="Strong_20_Emphasis">Шаг 2</text:span><text:line-break/>
При нажатии кнопки «Далее» Вы переходите на страницу со сводкой по платежу для проверки правильности введенных данных:<text:line-break/>
<text:line-break/>
<draw:frame draw:style-name="media" draw:name="" text:anchor-type="as-char" draw:z-index="0" svg:width="13.0175cm" svg:height="8.9164583333333cm"><draw:image xlink:href="Pictures/cd77e56992426129baf9dcae1bd4e469.png" xlink:type="simple" xlink:show="embed" xlink:actuate="onLoad"/></draw:frame><text:line-break/></text:p>
      <text:p text:style-name="Text_20_body"><text:line-break/>
<text:span text:style-name="Strong_20_Emphasis">Шаг 3.</text:span><text:line-break/>
Система перейдет на шлюз Деньги@Mail.ru, где вам нужно подтвердить транзакцию:<text:line-break/>
<draw:frame draw:style-name="media" draw:name="" text:anchor-type="as-char" draw:z-index="0" svg:width="25.87625cm" style:rel-width="100%" svg:height="11.90625cm" style:rel-height="scale"><draw:image xlink:href="Pictures/e56cbec12d17d245d9a6af49cb51f9e0.png" xlink:type="simple" xlink:show="embed" xlink:actuate="onLoad"/></draw:frame><text:line-break/>
… и ввести платежный пароль:
<draw:frame draw:style-name="media" draw:name="" text:anchor-type="as-char" draw:z-index="0" svg:width="25.7175cm" style:rel-width="100%" svg:height="11.58875cm" style:rel-height="scale"><draw:image xlink:href="Pictures/d9226d6fcc82563cec3d41b1bdce43aa.png" xlink:type="simple" xlink:show="embed" xlink:actuate="onLoad"/></draw:frame><text:line-break/>
<text:line-break/>
<text:span text:style-name="Strong_20_Emphasis">Шаг 4.</text:span>*<text:line-break/>
Если Вы всё ввели правильно, Вы увидите окно с подтверждением оплаты:<text:line-break/>
<draw:frame draw:style-name="media" draw:name="" text:anchor-type="as-char" draw:z-index="0" svg:width="16.086666666667cm" svg:height="5.87375cm"><draw:image xlink:href="Pictures/dcc99e46b08294ff158fd6b23176bd93.png" xlink:type="simple" xlink:show="embed" xlink:actuate="onLoad"/></draw:frame><text:line-break/>
<text:line-break/>
<text:line-break/>
ВНИМАНИЕ: Платеж проходит мгновенно. Если вы не получили подтверждение получения денег от продавца вы можете уточнить статус платежа по его номеру.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