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c5c28ace5e73cde0f213f30f031b16f.png"/>
  <manifest:file-entry manifest:media-type="image/png" manifest:full-path="Pictures/fb7ceb0b549f43d23ce33668eacd1fb0.png"/>
  <manifest:file-entry manifest:media-type="image/png" manifest:full-path="Pictures/dd1f9b4672752edb54202d2baf15b418.png"/>
  <manifest:file-entry manifest:media-type="image/png" manifest:full-path="Pictures/a8faf7b0a51a66f3579953060caf658d.png"/>
  <manifest:file-entry manifest:media-type="image/png" manifest:full-path="Pictures/55f773760a2dd34a49d6fb8805ec4f5d.png"/>
  <manifest:file-entry manifest:media-type="image/png" manifest:full-path="Pictures/a9b1037db15d41933820e7c9eb58f08e.png"/>
  <manifest:file-entry manifest:media-type="image/png" manifest:full-path="Pictures/4f1c70bada39b73bd9bb32c4447982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moneymail.ru"/>Оплата через MoneyMail.ru<text:bookmark-end text:name="оплата_через_moneymail.ru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3.0175cm" svg:height="23.045208333333cm"><draw:image xlink:href="Pictures/3c5c28ace5e73cde0f213f30f031b16f.png" xlink:type="simple" xlink:show="embed" xlink:actuate="onLoad"/></draw:frame><text:line-break/>
<text:line-break/>
<text:span text:style-name="Strong_20_Emphasis">Шаг 2</text:span><text:line-break/>
При нажатии кнопки «Далее» Вы переходите на страницу со сводкой по платежу для проверки правильности введенных данных:<text:line-break/>
<text:line-break/>
<draw:frame draw:style-name="media" draw:name="" text:anchor-type="as-char" draw:z-index="0" svg:width="13.123333333333cm" svg:height="8.8635416666667cm"><draw:image xlink:href="Pictures/fb7ceb0b549f43d23ce33668eacd1fb0.png" xlink:type="simple" xlink:show="embed" xlink:actuate="onLoad"/></draw:frame><text:line-break/></text:p>
      <text:p text:style-name="Text_20_body"><text:line-break/>
<text:span text:style-name="Strong_20_Emphasis">Шаг 3.</text:span><text:line-break/>
Система перейдет на шлюз MoneyMail.ru, где вам нужно подтвердить транзакцию и выставить счет (после ввода проверочного кода):<text:line-break/>
<draw:frame draw:style-name="media" draw:name="" text:anchor-type="as-char" draw:z-index="0" svg:width="20.293541666667cm" style:rel-width="100%" svg:height="17.118541666667cm" style:rel-height="scale"><draw:image xlink:href="Pictures/dd1f9b4672752edb54202d2baf15b418.png" xlink:type="simple" xlink:show="embed" xlink:actuate="onLoad"/></draw:frame><text:line-break/>
… пройти во вкладку «счета» и выбрать последний неоплаченный:<text:line-break/>
<draw:frame draw:style-name="media" draw:name="" text:anchor-type="as-char" draw:z-index="0" svg:width="20.267083333333cm" style:rel-width="100%" svg:height="20.849166666667cm" style:rel-height="scale"><draw:image xlink:href="Pictures/a8faf7b0a51a66f3579953060caf658d.png" xlink:type="simple" xlink:show="embed" xlink:actuate="onLoad"/></draw:frame><text:line-break/>
<text:line-break/>
<text:span text:style-name="Strong_20_Emphasis">Шаг 4.</text:span>*<text:line-break/>
После клика по сумме неоплаченного счета, Вы увидите окно со сводкой по платежу. После этого вам нужно просто нажать «Оплатить»:<text:line-break/>
<draw:frame draw:style-name="media" draw:name="" text:anchor-type="as-char" draw:z-index="0" svg:width="20.240625cm" style:rel-width="100%" svg:height="20.346458333333cm" style:rel-height="scale"><draw:image xlink:href="Pictures/55f773760a2dd34a49d6fb8805ec4f5d.png" xlink:type="simple" xlink:show="embed" xlink:actuate="onLoad"/></draw:frame><text:line-break/>
<draw:frame draw:style-name="media" draw:name="" text:anchor-type="as-char" draw:z-index="0" svg:width="20.32cm" style:rel-width="100%" svg:height="19.737916666667cm" style:rel-height="scale"><draw:image xlink:href="Pictures/a9b1037db15d41933820e7c9eb58f08e.png" xlink:type="simple" xlink:show="embed" xlink:actuate="onLoad"/></draw:frame><text:line-break/>
<draw:frame draw:style-name="media" draw:name="" text:anchor-type="as-char" draw:z-index="0" svg:width="20.267083333333cm" style:rel-width="100%" svg:height="16.748125cm" style:rel-height="scale"><draw:image xlink:href="Pictures/4f1c70bada39b73bd9bb32c44479826c.png" xlink:type="simple" xlink:show="embed" xlink:actuate="onLoad"/></draw:frame><text:line-break/>
ВНИМАНИЕ: Платеж проходит мгновенно. Если вы не получили подтверждение получения денег от продавца вы можете уточнить статус платежа по его номеру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