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d5add4dc03d202fe0ab39cc0b405560.png"/>
  <manifest:file-entry manifest:media-type="image/png" manifest:full-path="Pictures/a2e743b787219daed18453f9540d509c.png"/>
  <manifest:file-entry manifest:media-type="image/png" manifest:full-path="Pictures/8757fc5a2058124a0872bb21e5932933.png"/>
  <manifest:file-entry manifest:media-type="image/png" manifest:full-path="Pictures/dd7446241fd520efeb0b7150759e0e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onpay-кошелек"/>Оплата через Onpay-кошелек<text:bookmark-end text:name="оплата_через_onpay-кошелек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QIWI Wallet, именно в нем в качестве альтернативного варианта есть ссылка на кошелек Onpay<text:line-break/>
<draw:frame draw:style-name="media" draw:name="" text:anchor-type="as-char" draw:z-index="0" svg:width="14.657916666667cm" svg:height="22.039791666667cm"><draw:image xlink:href="Pictures/7d5add4dc03d202fe0ab39cc0b405560.png" xlink:type="simple" xlink:show="embed" xlink:actuate="onLoad"/></draw:frame><text:line-break/>
<text:line-break/>
<text:span text:style-name="Strong_20_Emphasis">Шаг 2</text:span><text:line-break/>
При нажатии кнопки «Далее», вы увидите следующее окно:<text:line-break/>
<draw:frame draw:style-name="media" draw:name="" text:anchor-type="as-char" draw:z-index="0" svg:width="12.964583333333cm" svg:height="11.58875cm"><draw:image xlink:href="Pictures/a2e743b787219daed18453f9540d509c.png" xlink:type="simple" xlink:show="embed" xlink:actuate="onLoad"/></draw:frame><text:line-break/>
В данном окне Вам следует указать адрес электронной почты, который Вы указывали при ошибочном платеже и/или регистрации в кошельке.<text:line-break/>
<text:line-break/>
<text:span text:style-name="Strong_20_Emphasis">Шаг 3.</text:span>*<text:line-break/>
Система выдаст в одном окне все параметры платежа, Вам нужно проверить правильность информации и нажать кнопку «Платить».<text:line-break/>
<draw:frame draw:style-name="media" draw:name="" text:anchor-type="as-char" draw:z-index="0" svg:width="11.826875cm" svg:height="6.0854166666667cm"><draw:image xlink:href="Pictures/8757fc5a2058124a0872bb21e5932933.png" xlink:type="simple" xlink:show="embed" xlink:actuate="onLoad"/></draw:frame><text:line-break/>
<text:line-break/>
<text:span text:style-name="Strong_20_Emphasis">Шаг 4.</text:span>*<text:line-break/>
Если Вы всё сделали правильно, Вы увидите следующее окно:<text:line-break/>
<draw:frame draw:style-name="media" draw:name="" text:anchor-type="as-char" draw:z-index="0" svg:width="11.482916666667cm" svg:height="4.365625cm"><draw:image xlink:href="Pictures/dd7446241fd520efeb0b7150759e0e69.png" xlink:type="simple" xlink:show="embed" xlink:actuate="onLoad"/></draw:frame><text:line-break/></text:p>
      <text:p text:style-name="Text_20_body"><text:span text:style-name="Emphasis">* для оплаты другими способами платежей, см. документацию соответствующей системы.</text:span><text:line-break/></text:p>
      <text:p text:style-name="Text_20_body">При платеже могут возникнуть ошибки:</text:p>
      <text:list text:style-name="List_20_1">
        <text:list-item>
          <text:p text:style-name="Text_20_body"> «Платеж отклонен получателем (payment declined by recipient) - code 2.» - это означает что на сайте включена предварительная проверка номеров и суммы заказов. Это может означать либо что вы указали неправильный номер оплаты (если указываете его вручную), либо сумма платежа за вычетом комиссий меньше чем сумма заказа либо у сайта включена, но не работает проверка платежей. В этом случае необходимо связаться с продавцом и сообщить о том что у него не работает сайт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