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ab4ee14a638c17b775744850cda34538.png"/>
  <manifest:file-entry manifest:media-type="image/png" manifest:full-path="Pictures/0367831a5df265798eb5d0309f540e22.png"/>
  <manifest:file-entry manifest:media-type="image/png" manifest:full-path="Pictures/ab69640374b8eea44225ae3bfd7ae5a4.png"/>
  <manifest:file-entry manifest:media-type="image/png" manifest:full-path="Pictures/2d4effb2d5ef96b97025a25a89f1e1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оплата_через_rbk_money"/>Оплата через RBK Money<text:bookmark-end text:name="оплата_через_rbk_money"/></text:h>
      <text:p text:style-name="Text_20_body">При нажатии кнопки «Оплатить» на сайте продавца вы переходите на нашу платежную форму.<text:line-break/>
В примерах ниже сумма прописывается покупателем вручную, для многих магазинов эта операция будет не нужна, т.к. сумма подсчитывается автоматически (зависит от настроек магазина на сайте Продавца).<text:line-break/>
<text:line-break/>
<text:span text:style-name="Strong_20_Emphasis">Шаг 1.</text:span><text:line-break/>
В платежной форме необходимо выбрать удобный для Вас способ оплаты, при этом автоматически будут пересчитываться все комиссии, взымаемые платежными системами. В платежной форме необходимо указать сумму, Ваш e-mail и номер заказа (они как правило подставляются с сайта автоматически).<text:line-break/>
<draw:frame draw:style-name="media" draw:name="Форма оплаты Legend" text:anchor-type="as-char" draw:z-index="0" svg:width="13.149791666667cm"><draw:text-box><text:p text:style-name="legendcenter"><draw:frame draw:style-name="media" draw:name="Форма оплаты" text:anchor-type="as-char" draw:z-index="0" svg:width="13.149791666667cm" svg:height="13.996458333333cm"><draw:image xlink:href="Pictures/ab4ee14a638c17b775744850cda34538.png" xlink:type="simple" xlink:show="embed" xlink:actuate="onLoad"/></draw:frame>Форма оплаты</text:p></draw:text-box></draw:frame><text:line-break/>
<text:line-break/>
<text:span text:style-name="Strong_20_Emphasis">Шаг 2</text:span><text:line-break/>
При нажатии кнопки «Далее» Вы переходите на страницу со сводкой по платежу для проверки правильности введенных данных:<text:line-break/>
<text:line-break/>
<draw:frame draw:style-name="media" draw:name="Подтверждение данных Legend" text:anchor-type="as-char" draw:z-index="0" svg:width="13.070416666667cm"><draw:text-box><text:p text:style-name="legendcenter"><draw:frame draw:style-name="media" draw:name="Подтверждение данных" text:anchor-type="as-char" draw:z-index="0" svg:width="13.070416666667cm" svg:height="9.3397916666667cm"><draw:image xlink:href="Pictures/0367831a5df265798eb5d0309f540e22.png" xlink:type="simple" xlink:show="embed" xlink:actuate="onLoad"/></draw:frame>Подтверждение данных</text:p></draw:text-box></draw:frame><text:line-break/></text:p>
      <text:p text:style-name="Text_20_body"><text:line-break/>
<text:span text:style-name="Strong_20_Emphasis">Шаг 3.</text:span><text:line-break/>
Система перейдет на шлюз RBK, где вам нужно ввести ваш логин, платежный пароль и код защиты от роботов:<text:line-break/>
<draw:frame draw:style-name="media" draw:name="Подтверждение платежа в RNK Money Legend" text:anchor-type="as-char" draw:z-index="0" svg:width="25.532291666667cm" style:rel-width="100%"><draw:text-box><text:p text:style-name="legendcenter"><draw:frame draw:style-name="media" draw:name="Подтверждение платежа в RNK Money" text:anchor-type="as-char" draw:z-index="0" svg:width="25.532291666667cm" style:rel-width="100%" svg:height="19.976041666667cm" style:rel-height="scale"><draw:image xlink:href="Pictures/ab69640374b8eea44225ae3bfd7ae5a4.png" xlink:type="simple" xlink:show="embed" xlink:actuate="onLoad"/></draw:frame>Подтверждение платежа в RNK Money</text:p></draw:text-box></draw:frame>
<text:line-break/>
<text:span text:style-name="Strong_20_Emphasis">Шаг 4.</text:span>*<text:line-break/>
Если Вы всё ввели правильно, Вы увидите окно с подтверждением оплаты:<text:line-break/>
<draw:frame draw:style-name="media" draw:name="Успешный платеж Legend" text:anchor-type="as-char" draw:z-index="0" svg:width="25.24125cm" style:rel-width="100%"><draw:text-box><text:p text:style-name="legendcenter"><draw:frame draw:style-name="media" draw:name="Успешный платеж" text:anchor-type="as-char" draw:z-index="0" svg:width="25.24125cm" style:rel-width="100%" svg:height="19.3675cm" style:rel-height="scale"><draw:image xlink:href="Pictures/2d4effb2d5ef96b97025a25a89f1e11c.png" xlink:type="simple" xlink:show="embed" xlink:actuate="onLoad"/></draw:frame>Успешный платеж</text:p></draw:text-box></draw:frame><text:line-break/>
<text:line-break/>
ВНИМАНИЕ: Платеж проходит мгновенно. Если вы не получили подтверждение получения денег от продавца вы можете уточнить статус платежа по его номеру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