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Оплатить через Сбербанк теперь проще простого!</text:span><text:line-break/>
<text:line-break/>
<text:span text:style-name="Strong_20_Emphasis">Шаг 1.</text:span><text:line-break/>
Введите «МАГНУМ» в поисковом окне:<text:line-break/>
<draw:frame draw:style-name="mediacenter" draw:name="" text:anchor-type="paragraph" draw:z-index="0" svg:width="" svg:rel-width="100%" svg:height="" svg:rel-height="100%"><draw:image xlink:href="/var/www/wiki/data/media/%D1%81%D0%B1%D0%B5%D1%80_1_%D0%BE%D0%B4%D0%B8%D0%BD.png" xlink:type="simple" xlink:show="embed" xlink:actuate="onLoad"/></draw:frame>
<text:line-break/>
<text:line-break/>
<text:span text:style-name="Strong_20_Emphasis">Шаг 2.</text:span><text:line-break/>
Выберите услугу, Вашу карту, введите Ваши ФИО и адрес.
<text:span text:style-name="underline">В поле «номер лицевого счета» введите НОМЕР ОПЛАТЫ ONPAY (9 знаков, начинается с 3):</text:span><text:line-break/>
<draw:frame draw:style-name="mediacenter" draw:name="" text:anchor-type="paragraph" draw:z-index="0" svg:width="" svg:rel-width="100%" svg:height="" svg:rel-height="100%"><draw:image xlink:href="/var/www/wiki/data/media/%D1%81%D0%B1%D0%B5%D1%80_2_%D0%BE%D0%B4%D0%B8%D0%BD.png" xlink:type="simple" xlink:show="embed" xlink:actuate="onLoad"/></draw:frame>
<text:line-break/>
<text:line-break/>
<text:span text:style-name="Strong_20_Emphasis">Шаг 3.</text:span><text:line-break/>
Введите сумму и нажмите «Подтвердить»:<text:line-break/>
<draw:frame draw:style-name="mediacenter" draw:name="" text:anchor-type="paragraph" draw:z-index="0" svg:width="" svg:rel-width="100%" svg:height="" svg:rel-height="100%"><draw:image xlink:href="/var/www/wiki/data/media/%D1%81%D0%B1%D0%B5%D1%80_3_%D0%BE%D0%B4%D0%B8%D0%BD.png" xlink:type="simple" xlink:show="embed" xlink:actuate="onLoad"/></draw:frame>
<text:line-break/>
<text:line-break/>
<text:span text:style-name="Strong_20_Emphasis">Шаг 4.</text:span><text:line-break/>
Введите проверочный код из SMS:<text:line-break/>
<draw:frame draw:style-name="mediacenter" draw:name="" text:anchor-type="paragraph" draw:z-index="0" svg:width="" svg:rel-width="100%" svg:height="" svg:rel-height="100%"><draw:image xlink:href="/var/www/wiki/data/media/%D1%81%D0%B1%D0%B5%D1%80_4_%D0%BE%D0%B4%D0%B8%D0%BD.png" xlink:type="simple" xlink:show="embed" xlink:actuate="onLoad"/></draw:frame>
<text:line-break/>
<text:line-break/>
<text:span text:style-name="Strong_20_Emphasis">Шаг 5.</text:span><text:line-break/>
Всё! Заказ оплачен:<text:line-break/>
<draw:frame draw:style-name="mediacenter" draw:name="" text:anchor-type="paragraph" draw:z-index="0" svg:width="" svg:rel-width="100%" svg:height="" svg:rel-height="100%"><draw:image xlink:href="/var/www/wiki/data/media/%D1%81%D0%B1%D0%B5%D1%80_5_%D0%BE%D0%B4%D0%B8%D0%BD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