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7c5a2092de3b75155424c2b992c3b61.png"/>
  <manifest:file-entry manifest:media-type="image/png" manifest:full-path="Pictures/1f700c5728b50e729cf829dd91192f02.png"/>
  <manifest:file-entry manifest:media-type="image/png" manifest:full-path="Pictures/8ae88c22bd81ab45e544ab7a3392a4dd.png"/>
  <manifest:file-entry manifest:media-type="image/png" manifest:full-path="Pictures/45835c4fc0e623b8ca91479341bf5b1f.png"/>
  <manifest:file-entry manifest:media-type="image/png" manifest:full-path="Pictures/fa57e4987458e498799127dada09e8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webmoney"/>Оплата через WebMoney<text:bookmark-end text:name="оплата_через_webmoney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Форма оплаты Legend" text:anchor-type="as-char" draw:z-index="0" svg:width="13.17625cm"><draw:text-box><text:p text:style-name="legendcenter"><draw:frame draw:style-name="media" draw:name="Форма оплаты" text:anchor-type="as-char" draw:z-index="0" svg:width="13.17625cm" svg:height="23.997708333333cm"><draw:image xlink:href="Pictures/d7c5a2092de3b75155424c2b992c3b61.png" xlink:type="simple" xlink:show="embed" xlink:actuate="onLoad"/></draw:frame>Форма оплаты</text:p></draw:text-box></draw:frame><text:line-break/>
<text:line-break/>
<text:span text:style-name="Strong_20_Emphasis">Шаг 2</text:span><text:line-break/>
При нажатии кнопки «Далее» Вы переходите на страницу со сводкой по платежу для проверки правильности введенных данных:<text:line-break/>
<text:line-break/>
<draw:frame draw:style-name="media" draw:name="Подтверждение данных Legend" text:anchor-type="as-char" draw:z-index="0" svg:width="13.255625cm"><draw:text-box><text:p text:style-name="legendcenter"><draw:frame draw:style-name="media" draw:name="Подтверждение данных" text:anchor-type="as-char" draw:z-index="0" svg:width="13.255625cm" svg:height="12.3825cm"><draw:image xlink:href="Pictures/1f700c5728b50e729cf829dd91192f02.png" xlink:type="simple" xlink:show="embed" xlink:actuate="onLoad"/></draw:frame>Подтверждение данных</text:p></draw:text-box></draw:frame><text:line-break/></text:p>
      <text:p text:style-name="Text_20_body"><text:line-break/>
<text:span text:style-name="Strong_20_Emphasis">Шаг 3.</text:span><text:line-break/>
Система перейдет на шлюз WebMoney, где вам нужно авторизоваться:<text:line-break/>
<draw:frame draw:style-name="media" draw:name="Вход в WebMoney Legend" text:anchor-type="as-char" draw:z-index="0" svg:width="31.4325cm" style:rel-width="100%"><draw:text-box><text:p text:style-name="legendcenter"><draw:frame draw:style-name="media" draw:name="Вход в WebMoney" text:anchor-type="as-char" draw:z-index="0" svg:width="31.4325cm" style:rel-width="100%" svg:height="22.357291666667cm" style:rel-height="scale"><draw:image xlink:href="Pictures/8ae88c22bd81ab45e544ab7a3392a4dd.png" xlink:type="simple" xlink:show="embed" xlink:actuate="onLoad"/></draw:frame>Вход в WebMoney</text:p></draw:text-box></draw:frame><text:line-break/>
<draw:frame draw:style-name="media" draw:name="Подтверждение платежа Legend" text:anchor-type="as-char" draw:z-index="0" svg:width="15.71625cm"><draw:text-box><text:p text:style-name="legendcenter"><draw:frame draw:style-name="media" draw:name="Подтверждение платежа" text:anchor-type="as-char" draw:z-index="0" svg:width="15.71625cm" svg:height="21.59cm"><draw:image xlink:href="Pictures/45835c4fc0e623b8ca91479341bf5b1f.png" xlink:type="simple" xlink:show="embed" xlink:actuate="onLoad"/></draw:frame>Подтверждение платежа</text:p></draw:text-box></draw:frame><text:line-break/>
<text:line-break/>
<text:span text:style-name="Strong_20_Emphasis">Шаг 4.</text:span>*<text:line-break/>
Если Вы всё ввели правильно, Вы увидите окно с подтверждением оплаты:<text:line-break/>
<draw:frame draw:style-name="media" draw:name="Успешный платеж Legend" text:anchor-type="as-char" draw:z-index="0" svg:width="15.08125cm"><draw:text-box><text:p text:style-name="legendcenter"><draw:frame draw:style-name="media" draw:name="Успешный платеж" text:anchor-type="as-char" draw:z-index="0" svg:width="15.08125cm" svg:height="13.784791666667cm"><draw:image xlink:href="Pictures/fa57e4987458e498799127dada09e89e.png" xlink:type="simple" xlink:show="embed" xlink:actuate="onLoad"/></draw:frame>Успешный платеж</text:p></draw:text-box></draw:frame><text:line-break/>
<text:line-break/>
ВНИМАНИЕ: В системе WebMoney все расчеты совершаются мгновенно (в пределах нескольких секунд). Если средства по каким-либо причинам не могут поступить на кошелек получателя - они не уйдут с кошелька отправителя, также средства уйдут со счета отправителя только тогда, когда успешно поступят на счет получателя - это полностью исключает возможность потерю WM-средств при транзакциях.<text:line-break/>
<text:line-break/>
Соответственно, если вы не видите средства на кошельках, то вам не делали перевод. И если вы сделали перевод и средства ушли, но вам говорят что их нет - то получатель либо не корректно проверяет свой кошелек или вводит вас в заблуждение. Если вы переводили в какой-то сервис, оплачивали услугу или пополняли провайдера то скорее всего платеж просто не был обработан роботом по приему средств. Тогда вам следует связаться с поддержкой сервиса, куда пополняли с указанием полных реквизитов платежа и просьбой зачислить платеж вручную.<text:line-break/>
<text:line-break/>
Официальную выписку, удостоверяющую о том, что такой платеж на самом деле был или не был, можно получить по ссылке <text:a xlink:type="simple" xlink:href="https://report.wmtransfer.com/">https://report.wmtransfer.com/</text:a> 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