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6bbf662c071fd51d14a88d336270beab.png"/>
  <manifest:file-entry manifest:media-type="image/png" manifest:full-path="Pictures/de8076ba860a788c0d46022d16ceb36f.png"/>
  <manifest:file-entry manifest:media-type="image/png" manifest:full-path="Pictures/c32d4dd4d8d71d4baedf8d51c8c7291d.png"/>
  <manifest:file-entry manifest:media-type="image/png" manifest:full-path="Pictures/c2c11e245b40568eb62463f6c4d76139.png"/>
  <manifest:file-entry manifest:media-type="image/png" manifest:full-path="Pictures/4cbf30ca824b613c1ca171ef4832227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оплата_через_rbk_money"/>Оплата через RBK Money<text:bookmark-end text:name="оплата_через_rbk_money"/></text:h>
      <text:p text:style-name="Text_20_body">При нажатии кнопки «Оплатить» на сайте продавца вы переходите на нашу платежную форму.<text:line-break/>
В примерах ниже сумма прописывается покупателем вручную, для многих магазинов эта операция будет не нужна, т.к. сумма подсчитывается автоматически (зависит от настроек магазина на сайте Продавца).<text:line-break/>
<text:line-break/>
<text:span text:style-name="Strong_20_Emphasis">Шаг 1.</text:span><text:line-break/>
В платежной форме необходимо выбрать удобный для Вас способ оплаты, при этом автоматически будут пересчитываться все комиссии, взымаемые платежными системами. В платежной форме необходимо указать сумму, Ваш e-mail и номер заказа (они как правило подставляются с сайта автоматически).<text:line-break/>
<draw:frame draw:style-name="media" draw:name="" text:anchor-type="as-char" draw:z-index="0" svg:width="13.070416666667cm" svg:height="23.045208333333cm"><draw:image xlink:href="Pictures/6bbf662c071fd51d14a88d336270beab.png" xlink:type="simple" xlink:show="embed" xlink:actuate="onLoad"/></draw:frame><text:line-break/>
<text:line-break/>
<text:span text:style-name="Strong_20_Emphasis">Шаг 2</text:span><text:line-break/>
При нажатии кнопки «Далее» Вы переходите на страницу со сводкой по платежу для проверки правильности введенных данных:<text:line-break/>
<text:line-break/>
<draw:frame draw:style-name="media" draw:name="" text:anchor-type="as-char" draw:z-index="0" svg:width="13.149791666667cm" svg:height="9.3133333333333cm"><draw:image xlink:href="Pictures/de8076ba860a788c0d46022d16ceb36f.png" xlink:type="simple" xlink:show="embed" xlink:actuate="onLoad"/></draw:frame><text:line-break/></text:p>
      <text:p text:style-name="Text_20_body"><text:line-break/>
<text:span text:style-name="Strong_20_Emphasis">Шаг 3.</text:span><text:line-break/>
Система перейдет на шлюз Яндекс.Деньги, где вам нужно ввести ваш платежный пароль:<text:line-break/>
<draw:frame draw:style-name="media" draw:name="" text:anchor-type="as-char" draw:z-index="0" svg:width="21.695833333333cm" style:rel-width="100%" svg:height="11.985625cm" style:rel-height="scale"><draw:image xlink:href="Pictures/c32d4dd4d8d71d4baedf8d51c8c7291d.png" xlink:type="simple" xlink:show="embed" xlink:actuate="onLoad"/></draw:frame>
<text:line-break/>
<text:span text:style-name="Strong_20_Emphasis">Шаг 4.</text:span>*<text:line-break/>
Если Вы всё ввели правильно, Вы увидите окно с подтверждением оплаты:<text:line-break/>
<draw:frame draw:style-name="media" draw:name="" text:anchor-type="as-char" draw:z-index="0" svg:width="13.49375cm" svg:height="7.9904166666667cm"><draw:image xlink:href="Pictures/c2c11e245b40568eb62463f6c4d76139.png" xlink:type="simple" xlink:show="embed" xlink:actuate="onLoad"/></draw:frame><text:line-break/>
<text:line-break/>
ВНИМАНИЕ: Платеж проходит мгновенно. Если вы не получили подтверждение получения денег от продавца вы можете уточнить статус платежа по его номеру.
<text:line-break/>
<draw:frame draw:style-name="media" draw:name="" text:anchor-type="as-char" draw:z-index="0" svg:width="16.35125cm" svg:height="14.816666666667cm"><draw:image xlink:href="Pictures/4cbf30ca824b613c1ca171ef4832227f.png" xlink:type="simple" xlink:show="embed" xlink:actuate="onLoad"/></draw:frame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