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acc979043d42ea4a4cb335097c4dc185.png"/>
  <manifest:file-entry manifest:media-type="image/png" manifest:full-path="Pictures/252e225423937ffd4877b8ed52534229.png"/>
  <manifest:file-entry manifest:media-type="image/png" manifest:full-path="Pictures/7e17ff14e20b76484c8f6d6827eb332b.png"/>
  <manifest:file-entry manifest:media-type="image/png" manifest:full-path="Pictures/9f5246b05e1a5356608c79de2ce781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типичные_ошибки_плательщиков_и_пути_их_решения"/>Типичные ошибки плательщиков и пути их решения:<text:bookmark-end text:name="типичные_ошибки_плательщиков_и_пути_их_решения"/></text:h>
      <text:h text:style-name="Heading_20_2" text:outline-level="2"><text:bookmark-start text:name="факт._более_99_платежей_проходят_нормально"/>ФАКТ. Более 99% платежей проходят нормально.<text:bookmark-end text:name="факт._более_99_платежей_проходят_нормально"/></text:h>
      <text:p text:style-name="Text_20_body">Если магазин не получил деньги в течение 5 минут, это не значит, что платеж ушёл в неизвестном направлении. Есть целый ряд инструментов для отслеживания статуса платежа, автоматического возврата денег или повторного зачисления адресату.<text:line-break/>
Для того, чтобы убедиться, что Ваш платеж отправлен по адресу и товар/услуга будут вскоре доставлен, Вам нужно уточнить Статус оплаты по этой ссылке:<text:line-break/>
<text:span text:style-name="Strong_20_Emphasis"><text:a xlink:type="simple" xlink:href="https://secure.onpay.ru/order_info">https://secure.onpay.ru/order_info</text:a></text:span><text:line-break/>
ВНИМАНИЕ: Проверка статуса работает только для корректно оформленных платежей <text:span text:style-name="underline">(правильный код оплаты начинается на цифру 3 и содержит 9 цифр).</text:span><text:line-break/>
<draw:frame draw:style-name="media" draw:name="" text:anchor-type="as-char" draw:z-index="0" svg:width="15.160625cm" svg:height="10.874375cm"><draw:image xlink:href="Pictures/acc979043d42ea4a4cb335097c4dc185.png" xlink:type="simple" xlink:show="embed" xlink:actuate="onLoad"/></draw:frame></text:p>
      <text:h text:style-name="Heading_20_2" text:outline-level="2"><text:bookmark-start text:name="ситуация_1._заказ_не_оплачен"/>Ситуация 1. Заказ не оплачен.<text:bookmark-end text:name="ситуация_1._заказ_не_оплачен"/></text:h>
      <text:p text:style-name="Text_20_body"><draw:frame draw:style-name="media" draw:name="" text:anchor-type="as-char" draw:z-index="0" svg:width="13.864166666667cm" svg:height="0.873125cm"><draw:image xlink:href="Pictures/252e225423937ffd4877b8ed52534229.png" xlink:type="simple" xlink:show="embed" xlink:actuate="onLoad"/></draw:frame><text:line-break/>
Если Вы получили ответ «Заказ не оплачен», это значит, что платежная система не получала от Вас платежа.<text:line-break/>
Вероятно, либо вы не успели оплатить заказ (например, получили инструкцию по оплате через платоматы, но не заплатили), либо заплатили, но деньги не успели зачислиться.<text:line-break/>
Расчеты в электронных деньгах практически всегда производятся мгновенно. А вот платежи по пластиковым картам и терминалам могут занять некоторое время на обработку. В норме - до часа.<text:line-break/>
Платежи через банки могут занять сутки и больше.<text:line-break/>
Что делать, если час прошел, а статус заказа не изменился («не оплачен»)?<text:line-break/></text:p>
      <text:h text:style-name="Heading_20_3" text:outline-level="3"><text:bookmark-start text:name="вариант_1а._ошибка_в_номере_платежа_при_оплате_через_терминалы"/>Вариант 1А. Ошибка в номере платежа при оплате через терминалы.<text:bookmark-end text:name="вариант_1а._ошибка_в_номере_платежа_при_оплате_через_терминалы"/></text:h>
      <text:p text:style-name="Text_20_body">При оплате через терминалы вы могли ввести не тот номер. Проверьте номер платежа, указанный на квитанции (в формате 3хххххххх).<text:line-break/>
Если вы обнаружили, что ввели в терминал другой номер, Вам нужно обратиться к владельцу терминала (на чеке это Агент) и попросить его зачилить ошибочный платеж на правильный номер или вернуть его вам на сотовый телефон, QIWI-кошелек или другой способ выплаты.<text:line-break/>
<text:line-break/></text:p>
      <text:h text:style-name="Heading_20_3" text:outline-level="3"><text:bookmark-start text:name="вариант_1б._ошибка_в_сумме_платежа_при_оплате_через_терминалы"/>Вариант 1Б. Ошибка в сумме платежа при оплате через терминалы.<text:bookmark-end text:name="вариант_1б._ошибка_в_сумме_платежа_при_оплате_через_терминалы"/></text:h>
      <text:p text:style-name="Text_20_body">Ваш платеж не пройдет, если при оплате Вы внесли неверную сумму:<text:line-break/>
- Вы внесли меньше чем стоимость заказа (не забывайте про комиссию!)<text:line-break/>
- Вы оплатили заказ несколькими частями<text:line-break/>
В вышеперечисленных случаях деньги будут возвращены на баланс «Кошелька Onpay» (см. ниже)<text:line-break/></text:p>
      <text:h text:style-name="Heading_20_2" text:outline-level="2"><text:bookmark-start text:name="ситуация_2._неверный_идентификатор_платежа"/>Ситуация 2. Неверный идентификатор платежа.<text:bookmark-end text:name="ситуация_2._неверный_идентификатор_платежа"/></text:h>
      <text:p text:style-name="Text_20_body"><draw:frame draw:style-name="media" draw:name="" text:anchor-type="as-char" draw:z-index="0" svg:width="14.631458333333cm" svg:height="3.6247916666667cm"><draw:image xlink:href="Pictures/7e17ff14e20b76484c8f6d6827eb332b.png" xlink:type="simple" xlink:show="embed" xlink:actuate="onLoad"/></draw:frame>
Если статус оплаты «неверный идентификатор платежа» (проверьте номер еще раз!), а продавец денег не получал, вероятно Ваш платеж попал в ошибочные.<text:line-break/></text:p>
      <text:h text:style-name="Heading_20_3" text:outline-level="3"><text:bookmark-start text:name="вариант_2а._ошибка_в_номере_платежа_при_оплате_электронными_деньгами"/>Вариант 2А. Ошибка в номере платежа при оплате электронными деньгами.<text:bookmark-end text:name="вариант_2а._ошибка_в_номере_платежа_при_оплате_электронными_деньгами"/></text:h>
      <text:p text:style-name="Text_20_body">Если при оплате электронными деньгами оплата производилась за несуществующий номер, деньги будут возвращены на баланс «Кошелька Onpay» (см. ниже).<text:line-break/></text:p>
      <text:h text:style-name="Heading_20_2" text:outline-level="2"><text:bookmark-start text:name="ситуация_3._продавец_не_потвердил_получение_денег"/>Ситуация 3. Продавец не потвердил получение денег.<text:bookmark-end text:name="ситуация_3._продавец_не_потвердил_получение_денег"/></text:h>
      <text:p text:style-name="Text_20_body">Этот статус оплаты означает одно: деньги дошли до адресата, но по какой то причине не были учтены автоматически (программой на стороне Магазина).<text:line-break/>
Составит ли это какую то проблему для доставки товара - зависит от степени автоматизации конкретного Магазина.<text:line-break/>
Оператор Магазина может в любой момент проверить наличие поступивших платежей и вручную дооформить заказ.<text:line-break/>
Если в ближайшее время Вы не получите от магазина звонка или письма - позвоните в Магазин и уточните состояние Вашего заказа.<text:line-break/></text:p>
      <text:h text:style-name="Heading_20_2" text:outline-level="2"><text:bookmark-start text:name="ситуация_4._заказ_оплачен_где_моя_сдача"/>Ситуация 4. Заказ оплачен, где моя сдача?<text:bookmark-end text:name="ситуация_4._заказ_оплачен_где_моя_сдача"/></text:h>
      <text:p text:style-name="Text_20_body">Ваш платеж пройдет, если Вы оплатили больше чем стоимость заказа, а «сдача» будет зачислена на баланс «Кошелька Onpay» (см. ниже)<text:line-break/></text:p>
      <text:h text:style-name="Heading_20_2" text:outline-level="2"><text:bookmark-start text:name="кошелек_onpay_-_временный_счет_плательщика"/>"Кошелек Onpay" - временный счет плательщика<text:bookmark-end text:name="кошелек_onpay_-_временный_счет_плательщика"/></text:h>
      <text:p text:style-name="Text_20_body">Если Ваш ошибочный платеж зачислен в Кошелек Onpay, вы увидите сообщение следующего содержания при проверке статуса оплаты:<text:line-break/>
<draw:frame draw:style-name="media" draw:name="" text:anchor-type="as-char" draw:z-index="0" svg:width="18.229791666667cm" style:rel-width="100%" svg:height="5.1329166666667cm" style:rel-height="scale"><draw:image xlink:href="Pictures/9f5246b05e1a5356608c79de2ce781c2.png" xlink:type="simple" xlink:show="embed" xlink:actuate="onLoad"/></draw:frame>
<text:line-break/>
Если Ваш ошибочный платеж зачислен в Кошелек Onpay, Вы можете:<text:line-break/>
1. Купить товар или услугу, в процессе заказа которых возник ошибочный платеж. <text:a xlink:type="simple" xlink:href="http://wiki.onpay.ru/doku.php?id=onpay-buy-howto#оплата_через_onpay-кошелек">Инструкция: Как платить с Кошелька Onpay</text:a>. <text:line-break/>
2. Использовать деньги на балансе для оплаты сотового телефона и других услуг. Для этого нужно войти в «Кошелек Onpay» <text:line-break/>
3. Вывести деньги на WebMoney, Яндекс.Деньги, QIWI-кошелек. Описание <text:line-break/>
<text:line-break/>
Инструкции и ссылка для входа в Кошелек были высланы на E-mail, который Вы указывали при оплате.<text:line-break/>
Если Вы не нашли или случайно удалили письмо, вы можете легко получить доступ к Кошельку, достаточно знать свой E-mail адрес и создать новый пароль для входа на основании Инструкции.<text:line-break/>
ВНИМАНИЕ: Если вы не видите письма-извещения от Onpay об автоматическом открытии Кошелька:<text:line-break/>
- проверьте, указывали ли вы правильный E-mail при оплате онлайн (эту информацию можно уточнить у Магазина, куда вы платили)<text:line-break/>
- проверьте папку «Спам» и другие папк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