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62382e4b5423e706696f1ca0d05552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жный_пароль"/>Платежный пароль<text:bookmark-end text:name="платежный_пароль"/></text:h>
      <text:h text:style-name="Heading_20_2" text:outline-level="2"><text:bookmark-start text:name="назначение"/>Назначение<text:bookmark-end text:name="назначение"/></text:h>
      <text:p text:style-name="Text_20_body">Платежный пароль служит дополнительным средством защиты от несанкционированных финансовых операций. После его установки, каждый раз, когда Вы захотите провести какую-нибудь финансовую операцию, будь то обмен, вывод, или оплата сервиса, система будет запрашивать этот пароль:</text:p>
      <text:p text:style-name="Text_20_body"><draw:frame draw:style-name="media" draw:name="" text:anchor-type="as-char" draw:z-index="0" svg:width="5.635625cm" svg:height="5.55625cm"><draw:image xlink:href="Pictures/62382e4b5423e706696f1ca0d055523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