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7ef942d4b1c313a618d5c21ba8cb7a1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выплаты"/>Выплаты<text:bookmark-end text:name="выплаты"/></text:h>
      <text:h text:style-name="Heading_20_2" text:outline-level="2"><text:bookmark-start text:name="вывод_в_электронные_деньги"/>Вывод в электронные деньги<text:bookmark-end text:name="вывод_в_электронные_деньги"/></text:h>
      <text:p text:style-name="Text_20_body">Вывод в электронные деньги осуществляется с учетом ограничений накладываемых для подобных выплат самими платежными системами. Например размер максимальной суммы зависит от статуса кошелька (авторизованный/анонимный).<text:line-break/>
При выводе в электронные деньги взымается комиссия, которую платежные системы удерживают с отправителя средств. Размеры комиссий можно посмотреть здесь <text:a xlink:type="simple" xlink:href="http://onpay.ru/tariffs/">http://onpay.ru/tariffs/</text:a></text:p>
      <text:h text:style-name="Heading_20_2" text:outline-level="2"><text:bookmark-start text:name="вывод_на_расчетный_счет"/>Вывод на расчетный счет<text:bookmark-end text:name="вывод_на_расчетный_счет"/></text:h>
      <text:p text:style-name="Text_20_body">Для вывода на расчетный счет у вас должен быть заключен с нами договор. Как это сделать смотрите здесь <text:a xlink:type="simple" xlink:href="https://wiki.onpay.ru/doku.php?id=registration#как_заключить_договор">как_заключить_договор</text:a>.<text:line-break/>
Вывод осуществляется только на реквизиты указанные в договоре, перечисления на счета третьих лиц не производится. Договора заключаются и вывод призводятся только на счета фирм или частных предпринимателей, на счета частных лиц выплаты не производятся.<text:line-break/>
<text:line-break/>
Вывод денег осуществляется через интерфейс Кабинета продавца, заявку на вывод можно отправить в любой момент на вкладке «Деньги» (операция «Вывести»).<text:line-break/>
<text:line-break/>
В Кабинете Продавца реализована функция автоматического вывода денег на расчетный счет.<text:line-break/>
Она доступна на вкладке <text:span text:style-name="Strong_20_Emphasis">«Платежи» - «Автоматизация выплат»</text:span>:<text:line-break/>
<draw:frame draw:style-name="media" draw:name="" text:anchor-type="as-char" draw:z-index="0" svg:width="20.531666666667cm" style:rel-width="100%" svg:height="10.95375cm" style:rel-height="scale"><draw:image xlink:href="Pictures/7ef942d4b1c313a618d5c21ba8cb7a1c.png" xlink:type="simple" xlink:show="embed" xlink:actuate="onLoad"/></draw:frame><text:line-break/>
Для включения функции Вам нужно:<text:line-break/>
1. Отметить галочкой пункт меню<text:line-break/>
2. Ввести платежный пароль (если Вы его используете)<text:line-break/>
3. Ввести код защиты<text:line-break/>
4. Нажать «Сохранить».<text:line-break/>
При включении этой опции раз в день будут автоматически формироваться заявки на вывод на расчетный счет как только остаток превысит 102 тыс. рублей. В результате выполнения заявки на расчетный счет будет переведено ровно 100000 рублей, а из кабинета будет списано 101030.31 (Комиссия Onpay 1% и 20р. - Комиссия Банка).</text:p>
      <text:h text:style-name="Heading_20_2" text:outline-level="2"><text:bookmark-start text:name="выплаты_на_карты"/>Выплаты на карты<text:bookmark-end text:name="выплаты_на_карты"/></text:h>
      <text:h text:style-name="Heading_20_3" text:outline-level="3"><text:bookmark-start text:name="вывод_на_карту_visa_в_долларах"/>Вывод на карту VISA в долларах<text:bookmark-end text:name="вывод_на_карту_visa_в_долларах"/></text:h>
      <text:p text:style-name="Text_20_body">Вывод осуществляется на любую карту VISA при соблюдении двух условий:<text:line-break/>
1 Карта должна быть в ДОЛЛАРАХ США, если карта ведется в другой валюте, (например в рублях) то перевод все равно осуществляется в долларах с последующей обратной конвертацией в рубли по курсу банка получателя. За счет двойной конвертации сумма потерь может достигнуть 10%, поэтому настоятельно рекомендуем использовать карту в долларах. Если карта мультивалютная - уточните у своего банка настройки карты: будет ли поступивший платеж в долларах конвертироваться или так и будет зачислен в долларах. Ели дополнительных конвертаций ваш банк делать не будет то все нормально.<text:line-break/>
2 Карта должна быть выпущена в одной из стран:<text:line-break/>
СНГ:<text:line-break/>
Азербайджан(AZ)<text:line-break/>
Армения(AM)<text:line-break/>
Белоруссия(BY)<text:line-break/>
Казахстан(KZ)<text:line-break/>
Киргизия(KG)<text:line-break/>
Молдова(MD<text:line-break/>
Россия(RU)<text:line-break/>
Таджикистан(TJ)<text:line-break/>
Туркменистан(TM)<text:line-break/>
Узбекистан(UZ)<text:line-break/>
Украина(UA)<text:line-break/>
<text:line-break/>
Евросоюз:<text:line-break/>
Бельгия (BE)<text:line-break/>
Италия (IT)<text:line-break/>
Люксембург (LU)<text:line-break/>
Нидерланды (NL)<text:line-break/>
Франция (FR)<text:line-break/>
Дания (DK)<text:line-break/>
Ирландия (IE)<text:line-break/>
Португалия (PT)<text:line-break/>
Испания (ES)<text:line-break/>
Австрия (AT)<text:line-break/>
Финляндия (FI)<text:line-break/>
Швеция (SE)<text:line-break/>
Венгрия (HU)<text:line-break/>
Латвия (LV)<text:line-break/>
Литва (LT)<text:line-break/>
Мальта (MT)<text:line-break/>
Польша (PL)<text:line-break/>
Словакия (SK)<text:line-break/>
Словения (SI)<text:line-break/>
Чехия (CZ)<text:line-break/>
Эстония (EE)<text:line-break/>
Болгария (BG)<text:line-break/>
Румыния (RO)<text:line-break/>
Британия (GB)<text:line-break/>
Германия (DE)<text:line-break/>
Кипр (CY)<text:line-break/>
При выводе на карту указывается только ее номер, 16 цифр. Другие реквизиты карты не указываются.<text:line-break/>
Комиссия при выводе составляет 1% Onpay и 1%+1,95USD за одну операцию независимо от суммы.<text:line-break/>
Максимальная сумма в день вывода на одну карту 2000USD, минимальная - 10USD.<text:line-break/>
Вы можете заказать такую карту в любом банке, в том числе и у наших партнеров здесь <text:a xlink:type="simple" xlink:href="http://onpay.ru/vm_card/">http://onpay.ru/vm_card/</text:a></text:p>
      <text:h text:style-name="Heading_20_3" text:outline-level="3"><text:bookmark-start text:name="вывод_на_карту_mastercard_loyalbank_в_долларах"/>Вывод на карту MasterCard Loyalbank в долларах<text:bookmark-end text:name="вывод_на_карту_mastercard_loyalbank_в_долларах"/></text:h>
      <text:p text:style-name="Text_20_body">Вывод осуществляется на карту MasterCard (classic) выданную нашей системой.<text:line-break/>
При выводе на карту указывается сервисный номер, присвоенный при выдаче карты.<text:line-break/>
Комиссия при выводе составляет 1% Onpay и 2,5USD за одну операцию независимо от суммы.<text:line-break/>
Максимальная сумма в день вывода на одну карту 2000USD, минимальная - 10USD.<text:line-break/>
Вы можете заказать такую карту у нас здесь <text:a xlink:type="simple" xlink:href="http://onpay.ru/vm_card/">http://onpay.ru/vm_card/</text:a> <text:line-break/>
По этой карте вы сможете бесплатно делать покупки в магазинах<text:line-break/>
Снятие наличных в более чем 1 млн. банкоматах всего мира за 2USD + 1,15%<text:line-break/></text:p>
      <text:h text:style-name="Heading_20_2" text:outline-level="2"><text:bookmark-start text:name="оплаты"/>Оплаты<text:bookmark-end text:name="оплаты"/></text:h>
      <text:p text:style-name="Text_20_body">Магазины, зарегистрированные в системе Onpay могут оплатить услуги сотовой связи или перевести средства на QIWI кошелек. Это удобное средство для возврата оплат пришедших через терминалы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