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-start text:name="как_включить_прием_paypal_в_onpay"/>Как включить прием PayPal в Onpay<text:bookmark-end text:name="как_включить_прием_paypal_в_onpay"/></text:h>
      <text:p text:style-name="Text_20_body">PayPal мы включаем по особым заявкам.<text:line-break/>
Просто напишите нам заявку через форму обратной связи: <text:a xlink:type="simple" xlink:href="http://onpay.ru/feedback/">http://onpay.ru/feedback/</text:a> <text:line-break/>
ВНИМАНИЕ. Решение о включении может занять до недели. Чтобы принимать платежи PayPal, вам нужно соответствовать Требованиям и рекомендациям PayPal в отношении интернет-магазинов.
См. также: <text:a xlink:type="simple" xlink:href="https://wiki.onpay.ru/doku.php?id=cards_in">Прием пластиковых карт VISA и MasterCard: требования к Продавцу</text:a><text:line-break/></text:p>
      <text:h text:style-name="Heading_20_3" text:outline-level="3"><text:bookmark-start text:name="требования_и_рекомендации_paypal_в_отношении_интернет-магазинов"/>Требования и рекомендации PayPal в отношении интернет-магазинов<text:bookmark-end text:name="требования_и_рекомендации_paypal_в_отношении_интернет-магазинов"/></text:h>
      <text:p text:style-name="Text_20_body">Как продавец вы можете уменьшить вероятность споров, претензий, возвратных платежей и мошенничества. Вот как это сделать:
<text:line-break/>
<text:span text:style-name="Strong_20_Emphasis">1. Общие предупреждения:</text:span><text:line-break/>
Давайте четкие детальные описания.<text:line-break/>
Покупатели не любят неожиданностей. Дайте детальное описание товара и приложите фотографию. Изображения особенно важны при продажах в странах, где покупатели могут быть недостаточно знакомы с языком, на котором дано описание. Четко сформулируйте политику возврата и поместите ее так, чтобы ее было легко найти.<text:line-break/>
Без задержек отвечайте на запросы.<text:line-break/>
Дайте покупателям понять, что вы к ним внимательны, быстро и вежливо отвечая на все вопросы.<text:line-break/>
<text:line-break/>
<text:span text:style-name="Strong_20_Emphasis">2. Перед принятием платежа:</text:span><text:line-break/>
Будьте внимательны к необычным запросам.<text:line-break/>
Необычные запросы могут означать подозрительные действия. Вот несколько примеров:<text:line-break/>
- Поспешная доставка за любую цену.<text:line-break/>
- Частичная оплата с нескольких счетов PayPal.<text:line-break/>
- Платежи, полученные не полностью.<text:line-break/>
<text:line-break/>
Будьте особенно осторожны с дорогостоящими товарами.<text:line-break/>
Достаточно часто адрес доставки отличается от адреса выставления счета. Однако будьте особенно осторожны с отправкой дорогих товаров, особенно если оплата получена из одной страны, а доставка выполняется в другую.<text:line-break/>
<text:line-break/>
Знайте своего покупателя.<text:line-break/>
Есть ли у них подтвержденный адрес?<text:line-break/>
Какова задолженность у покупателя для сайтов электронной торговли с обратной связью?<text:line-break/>
Есть ли у вас вопросы? Получите ответы, написав покупателю по электронной почте или позвонив ему.<text:line-break/>
<text:line-break/>
<text:span text:style-name="Strong_20_Emphasis">3. Советы по отправке:</text:span><text:line-break/>
Отслеживание посылок.<text:line-break/>
Посылки должны отправляться с номерами для их отслеживания. Получив такой номер в службе доставки, сразу же отправьте его покупателю. В качестве дополнительной меры предосторожности можно добавить подтверждение о доставке. Наконец, убедитесь, что вы получили подтверждение получения посылки покупателем.<text:line-break/>
Страхуйте посылки.<text:line-break/>
При отправке товаров рассмотрите возможность почтового страхования для защиты от потери посылки или от заявлений покупателя, что посылка так и не была доставлена.<text:line-break/>
Держите покупателя в курсе отправки.<text:line-break/>
Опережайте ожидания. При получении платежа сообщите покупателю ожидаемое время доставки. Учтите, что лучше преувеличить время доставки, чем допустить опоздание. Если посылка не отправлена вовремя, скажите об этом покупателю.<text:line-break/></text:p>
      <text:p text:style-name="Text_20_body"><text:span text:style-name="Strong_20_Emphasis">3. К запрещенной деятельностя по правилам PayPal относятся:</text:span><text:line-break/>
Сервисы, которые:<text:line-break/>
- нарушают текущие локальные законы, уставы, постановления или постановления.<text:line-break/>
- относятся к сделкам с участием следующих категорий:<text:line-break/>
(а) наркотики, стероиды, некоторые контролируемые вещества или другие продукты, которые представляют угрозу для безопасности потребителей, <text:line-break/>
(б) принадлежности наркотиков, <text:line-break/>
(в) вопросы, которые поощряют, поощрение, облегчение или поручить другим заниматься незаконной деятельностью, <text:line-break/>
(г) краденого в том числе цифровых и виртуальных товаров, <text:line-break/>
(д) предметы, которые способствуют ненависти, насилия, расовой нетерпимости, или финансовой эксплуатации в совершении преступления, <text:line-break/>
(е) предметы, которые считаются непристойными, <text:line-break/>
(ж) предметы, которые нарушают или нарушить авторское право, товарные знаки, права на гласность или неприкосновенность частной жизни или другие права собственности в соответствии с законодательством любой юрисдикции, <text:line-break/>
(з) некоторых сексуально ориентированные материалы или услуги, <text:line-break/>
(и), боеприпасов, огнестрельного оружия или некоторых частей огнестрельного оружия или аксессуары, или <text:line-break/>
(к), определенных видов оружия или ножи регулируются в соответствии с действующим законодательством. <text:line-break/>
- относиться к сделкам, которые (могут) <text:line-break/>
(а) показать личную информацию третьим лицам в нарушение действующего законодательства, <text:line-break/>
(б) поддержка пирамиды Понци или схемы, матричные программы, другие «быстро разбогатеть» схемам или некоторых многоуровневых маркетинговых программ, <text:line-break/>
(в) связанных с закупками ренты или лотереи договоров, планировки от системы, офшорные банковские или операций для финансирования или рефинансирования долгов финансируется за счет кредитной карты, <text:line-break/>
(г) предназначены для продажи определенных предметов, прежде чем продавец управление или владение пункт <text:line-break/>
(д) на платежных систем для сбора платежей от имени купцов, <text:line-break/>
(е), связанных с продажей дорожных чеков или денежных переводов, <text:line-break/>
(ж) включают обмен валюты и обналичивание бизнеса, или <text:line-break/>
(з) обеспечивают определенного ремонта кредита или погашения задолженности услуги, кредитные операции и страховой деятельности.<text:line-break/>
    связаны с продажей товаров или услуг, определенных государственными органами, имеют высокую вероятность быть сфальсифицированы.<text:line-break/>
    к нарушению действующего законодательства или правил, касающихся отрасли продажи<text:line-break/>
(а) табачных изделий, или <text:line-break/>
(б) лекарственных препаратов и приборов.<text:line-break/>
    привлечь азартных игр, игр и / или любой другой деятельности с вступительного взноса и премии, в том числе, но не ограничиваясь казино, ставки на спорт, конный или собачьи бега, лотерейных билетов, других предприятий, которые облегчают азартные игры, игры мастерства (или Не по закону определен как лотерея) и тотализаторах, если оператор получил предварительное одобрение от PayPal и оператор, и клиенты находятся исключительно в юрисдикции, где такая деятельность разрешена законом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