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  <manifest:file-entry manifest:media-type="image/gif" manifest:full-path="Pictures/2e571d84d1aa4936eb62c7ee1c9d6b60.gif"/>
  <manifest:file-entry manifest:media-type="image/gif" manifest:full-path="Pictures/645d855201543f881066bbfd960dc422.gif"/>
  <manifest:file-entry manifest:media-type="image/gif" manifest:full-path="Pictures/deb5d585f8fe63aec0b32cf9fdc17959.gif"/>
  <manifest:file-entry manifest:media-type="image/gif" manifest:full-path="Pictures/73bb4c443f26e3de0bd572e57ced5810.gif"/>
  <manifest:file-entry manifest:media-type="image/gif" manifest:full-path="Pictures/53325ff8c2f55414ae64f0bccbb3640e.gif"/>
  <manifest:file-entry manifest:media-type="image/gif" manifest:full-path="Pictures/423a46996dc3d6ef9cb4ba95943b9655.gif"/>
  <manifest:file-entry manifest:media-type="image/jpeg" manifest:full-path="Pictures/b47e87b4eea20bed7a15b68f3836e346.jpg"/>
  <manifest:file-entry manifest:media-type="image/jpeg" manifest:full-path="Pictures/c049c86c5dc9c58dbf5dae4de20ccd45.jpg"/>
  <manifest:file-entry manifest:media-type="image/png" manifest:full-path="Pictures/f716df7d310674c2b19a81f1850a274f.png"/>
  <manifest:file-entry manifest:media-type="image/gif" manifest:full-path="Pictures/c2aaed560bc77e50c7100daf46ae0642.gif"/>
  <manifest:file-entry manifest:media-type="image/gif" manifest:full-path="Pictures/e3278ae61c9906fc5d48bde3ded64b21.gif"/>
  <manifest:file-entry manifest:media-type="image/gif" manifest:full-path="Pictures/a1786fd9e5e7d5e921c3584b9e5476ca.gif"/>
  <manifest:file-entry manifest:media-type="image/jpeg" manifest:full-path="Pictures/eb4ed5f20e9e2fad433c31312f09a973.jpg"/>
  <manifest:file-entry manifest:media-type="image/gif" manifest:full-path="Pictures/7516dc576a000f12bdd38d2f1d72adaf.gif"/>
  <manifest:file-entry manifest:media-type="image/png" manifest:full-path="Pictures/556e25356f37b4c4425e427800768b0c.png"/>
  <manifest:file-entry manifest:media-type="image/gif" manifest:full-path="Pictures/017a0b5bf9826827cc9c823d32228d65.gif"/>
  <manifest:file-entry manifest:media-type="image/gif" manifest:full-path="Pictures/2979721d40f655d91cb87ef7894d0f6f.gif"/>
  <manifest:file-entry manifest:media-type="image/gif" manifest:full-path="Pictures/bad936a1c73b2b8f7ba544f419cbe297.gif"/>
  <manifest:file-entry manifest:media-type="image/gif" manifest:full-path="Pictures/b343c0a1d8affc1e1bb8ee0cbe57cdd1.gif"/>
  <manifest:file-entry manifest:media-type="image/gif" manifest:full-path="Pictures/aec13714e52d697458645a2586a7441e.gif"/>
  <manifest:file-entry manifest:media-type="image/gif" manifest:full-path="Pictures/66a6da5b775a8be983bcc70f8dc55823.gif"/>
  <manifest:file-entry manifest:media-type="image/jpeg" manifest:full-path="Pictures/e53d451d3a9f9edbf6491a5dceb20bf5.jpg"/>
  <manifest:file-entry manifest:media-type="image/gif" manifest:full-path="Pictures/584e611fc3652d4136fddfaa02bb2ef1.gif"/>
  <manifest:file-entry manifest:media-type="image/gif" manifest:full-path="Pictures/28e5190d661e5ed93f90dd7a027fbb79.gif"/>
  <manifest:file-entry manifest:media-type="image/gif" manifest:full-path="Pictures/a8ef57713827554e5fede81e0c7b8faf.gif"/>
  <manifest:file-entry manifest:media-type="image/png" manifest:full-path="Pictures/bf92ef992d6aead1c3d521a820f7307f.png"/>
  <manifest:file-entry manifest:media-type="image/jpeg" manifest:full-path="Pictures/5c012a4d83978da715453822d08ee885.jpg"/>
  <manifest:file-entry manifest:media-type="image/png" manifest:full-path="Pictures/917a461e0127ba9cce4cb92a886679b4.png"/>
  <manifest:file-entry manifest:media-type="image/gif" manifest:full-path="Pictures/9ec2545affbb779a3709200501d45d0a.gif"/>
  <manifest:file-entry manifest:media-type="image/gif" manifest:full-path="Pictures/6bb12d08e39a5eded026d4518bfb9d8a.gif"/>
  <manifest:file-entry manifest:media-type="image/png" manifest:full-path="Pictures/8547927bbbc2d581274584acb6b0fdf8.png"/>
  <manifest:file-entry manifest:media-type="image/png" manifest:full-path="Pictures/116f9d779f738f3a54864d686eb20749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-start text:name="платежные_системы_и_методы_платежей"/>Платежные системы и методы платежей<text:bookmark-end text:name="платежные_системы_и_методы_платежей"/></text:h>
      <text:p text:style-name="Text_20_body">На этой странице приведен перечень всех систем, объединенных сервисом агрегатора Onpay.ru<text:line-break/>
Для Вашего удобства методы оплаты разделены на категории, с кратким описанием и инструкцией.</text:p>
      <table:table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Иконка </text:p>
          </table:table-cell>
          <table:table-cell office:value-type="string" table:style-name="tableheader">
            <text:p text:style-name="Table_20_Heading"> Название </text:p>
          </table:table-cell>
          <table:table-cell office:value-type="string" table:style-name="tableheader">
            <text:p text:style-name="Table_20_Heading"> Краткое описание </text:p>
          </table:table-cell>
          <table:table-cell office:value-type="string" table:style-name="tableheader">
            <text:p text:style-name="Table_20_Heading"> Категория </text:p>
          </table:table-cell>
          <table:table-cell office:value-type="string" table:style-name="tableheader">
            <text:p text:style-name="Table_20_Heading"> Ссылка на инструкцию </text:p>
          </table:table-cell>
        </table:table-row>
        <table:table-row>
          <table:table-cell office:value-type="string" table:style-name="tablecell">
            <text:p text:style-name="tablealignleft"> <draw:frame draw:style-name="media" draw:name="" text:anchor-type="as-char" draw:z-index="0" svg:width="2.38125cm" svg:height="1.2964583333333cm"><draw:image xlink:href="Pictures/2e571d84d1aa4936eb62c7ee1c9d6b60.gif" xlink:type="simple" xlink:show="embed" xlink:actuate="onLoad"/></draw:frame> </text:p>
          </table:table-cell>
          <table:table-cell office:value-type="string" table:style-name="tablecell">
            <text:p text:style-name="tablealignleft"> Яндекс.Деньги </text:p>
          </table:table-cell>
          <table:table-cell office:value-type="string" table:style-name="tablecell">
            <text:p text:style-name="tablealignleft"> Яндекс.Деньги — электронная платёжная система. Обеспечивает проведение финансовых расчётов между участниками системы (лицами, открывшими счета в системе) в режиме реального времени. Валюта расчётов — российский рубль.  </text:p>
          </table:table-cell>
          <table:table-cell office:value-type="string" table:style-name="tablecell">
            <text:p text:style-name="tablealignleft"> <text:a xlink:type="simple" xlink:href="https://wiki.onpay.ru/doku.php?id=onpay-buy-howto#оплата_через_onpay_-_электронные_деньги">Электронные деньги</text:a> </text:p>
          </table:table-cell>
          <table:table-cell office:value-type="string" table:style-name="tablecell">
            <text:p text:style-name="tablealignleft"> <text:a xlink:type="simple" xlink:href="https://wiki.onpay.ru/doku.php?id=pay-yandex">Оплата через Яндекс.Деньги</text:a> </text:p>
          </table:table-cell>
        </table:table-row>
        <table:table-row>
          <table:table-cell office:value-type="string" table:style-name="tablecell">
            <text:p text:style-name="tablealignleft"> <draw:frame draw:style-name="media" draw:name="" text:anchor-type="as-char" draw:z-index="0" svg:width="2.38125cm" svg:height="1.2964583333333cm"><draw:image xlink:href="Pictures/645d855201543f881066bbfd960dc422.gif" xlink:type="simple" xlink:show="embed" xlink:actuate="onLoad"/></draw:frame> <draw:frame draw:style-name="media" draw:name="" text:anchor-type="as-char" draw:z-index="0" svg:width="2.38125cm" svg:height="1.2964583333333cm"><draw:image xlink:href="Pictures/deb5d585f8fe63aec0b32cf9fdc17959.gif" xlink:type="simple" xlink:show="embed" xlink:actuate="onLoad"/></draw:frame><draw:frame draw:style-name="media" draw:name="" text:anchor-type="as-char" draw:z-index="0" svg:width="2.38125cm" svg:height="1.2964583333333cm"><draw:image xlink:href="Pictures/73bb4c443f26e3de0bd572e57ced5810.gif" xlink:type="simple" xlink:show="embed" xlink:actuate="onLoad"/></draw:frame><draw:frame draw:style-name="media" draw:name="" text:anchor-type="as-char" draw:z-index="0" svg:width="2.619375cm" svg:height="1.2964583333333cm"><draw:image xlink:href="Pictures/53325ff8c2f55414ae64f0bccbb3640e.gif" xlink:type="simple" xlink:show="embed" xlink:actuate="onLoad"/></draw:frame> <draw:frame draw:style-name="media" draw:name="" text:anchor-type="as-char" draw:z-index="0" svg:width="2.38125cm" svg:height="1.2964583333333cm"><draw:image xlink:href="Pictures/423a46996dc3d6ef9cb4ba95943b9655.gif" xlink:type="simple" xlink:show="embed" xlink:actuate="onLoad"/></draw:frame> </text:p>
          </table:table-cell>
          <table:table-cell office:value-type="string" table:style-name="tablecell">
            <text:p text:style-name="tablealignleft"> <draw:frame draw:style-name="media" draw:name="" text:anchor-type="as-char" draw:z-index="0" svg:width="2.38125cm" svg:height="1.3229166666667cm"><draw:image xlink:href="Pictures/b47e87b4eea20bed7a15b68f3836e346.jpg" xlink:type="simple" xlink:show="embed" xlink:actuate="onLoad"/></draw:frame> </text:p>
          </table:table-cell>
          <table:table-cell office:value-type="string" table:style-name="tablecell">
            <text:p text:style-name="tablealignleft"> WebMoney или WebMoney Transfer (произносится «Вебма́ни») — популярная электронная расчетная система, не являющаяся банковской. Имеет более 16 млн регистраций.<text:line-break/>В системе обращаются частные электронные деньги.<text:line-break/>В системе имеется несколько видов расчётных единиц (так называемых «титульных знаков»), которые могут храниться в соответствующих «электронных кошельках»:<text:line-break/>WMR — эквивалент RUB на R-кошельках;<text:line-break/>WMZ — эквивалент USD на Z-кошельках;<text:line-break/>WME — эквивалент EUR на Е-кошельках;<text:line-break/>WMU — эквивалент UAH на U-кошельках;<text:line-break/>WMB — эквивалент BYR на B-кошельках; </text:p>
          </table:table-cell>
          <table:table-cell office:value-type="string" table:style-name="tablecell">
            <text:p text:style-name="tablealignleft"> <text:a xlink:type="simple" xlink:href="https://wiki.onpay.ru/doku.php?id=onpay-buy-howto#оплата_через_onpay_-_электронные_деньги">Электронные деньги</text:a> </text:p>
          </table:table-cell>
          <table:table-cell office:value-type="string" table:style-name="tablecell">
            <text:p text:style-name="tablealignleft"> <text:a xlink:type="simple" xlink:href="https://wiki.onpay.ru/doku.php?id=pay-wm">Оплата через WebMoney</text:a> </text:p>
          </table:table-cell>
        </table:table-row>
        <table:table-row>
          <table:table-cell office:value-type="string" table:style-name="tablecell">
            <text:p text:style-name="tablealignleft"> <draw:frame draw:style-name="media" draw:name="" text:anchor-type="as-char" draw:z-index="0" svg:width="2.38125cm" svg:height="1.3229166666667cm"><draw:image xlink:href="Pictures/c049c86c5dc9c58dbf5dae4de20ccd45.jpg" xlink:type="simple" xlink:show="embed" xlink:actuate="onLoad"/></draw:frame> </text:p>
          </table:table-cell>
          <table:table-cell office:value-type="string" table:style-name="tablecell">
            <text:p text:style-name="tablealignleft"> Moneymail </text:p>
          </table:table-cell>
          <table:table-cell office:value-type="string" table:style-name="tablecell">
            <text:p text:style-name="tablealignleft"> Компания «Манимэйл» (MoneyMail) создана в 2004 году. В ней объединен опыт специалистов московского банка «Мегаватт-Банк» (с 19.10.2006 - ЗАО «Банк ФИНАМ») в области дистанционного управления денежными средствами. Для осуществления банковских операций со счетами компания пользуется услугами «Банка ФИНАМ». Эквайринг (обслуживание) кредитных карт осуществляет «Райффайзенбанк» (ранее «Импэксбанк»). </text:p>
          </table:table-cell>
          <table:table-cell office:value-type="string" table:style-name="tablecell">
            <text:p text:style-name="tablealignleft"> <text:a xlink:type="simple" xlink:href="https://wiki.onpay.ru/doku.php?id=onpay-buy-howto#оплата_через_onpay_-_электронные_деньги">Электронные деньги</text:a> </text:p>
          </table:table-cell>
          <table:table-cell office:value-type="string" table:style-name="tablecell">
            <text:p text:style-name="tablealignleft"> <text:a xlink:type="simple" xlink:href="https://wiki.onpay.ru/doku.php?id=pay-moneymail">Оплата через Moneymail</text:a> </text:p>
          </table:table-cell>
        </table:table-row>
        <table:table-row>
          <table:table-cell office:value-type="string" table:style-name="tablecell">
            <text:p text:style-name="tablealignleft"> <draw:frame draw:style-name="media" draw:name="" text:anchor-type="as-char" draw:z-index="0" svg:width="3.175cm" svg:height="1.031875cm"><draw:image xlink:href="Pictures/f716df7d310674c2b19a81f1850a274f.png" xlink:type="simple" xlink:show="embed" xlink:actuate="onLoad"/></draw:frame> </text:p>
          </table:table-cell>
          <table:table-cell office:value-type="string" table:style-name="tablecell">
            <text:p text:style-name="tablealignleft"> Onpay.ru </text:p>
          </table:table-cell>
          <table:table-cell office:value-type="string" table:style-name="tablecell">
            <text:p text:style-name="tablealignleft"> Агрегатор электронных платежей. Не является платежной системой, т.к. не имеет своей валюты. Имеет сервис «Onpay Кошелек» для удобства повторных расчетов на случай ошибочных платежей.  </text:p>
          </table:table-cell>
          <table:table-cell office:value-type="string" table:style-name="tablecell">
            <text:p text:style-name="tablealignleft"> <text:a xlink:type="simple" xlink:href="https://wiki.onpay.ru/doku.php?id=onpay-buy-howto#оплата_через_onpay_-_электронные_деньги">Электронные деньги</text:a> </text:p>
          </table:table-cell>
          <table:table-cell office:value-type="string" table:style-name="tablecell">
            <text:p text:style-name="tablealignleft"> <text:a xlink:type="simple" xlink:href="https://wiki.onpay.ru/doku.php?id=pay-onpay-wallet">Оплата через Onpay Кошелек</text:a> </text:p>
          </table:table-cell>
        </table:table-row>
        <table:table-row>
          <table:table-cell office:value-type="string" table:style-name="tablecell">
            <text:p text:style-name="tablealignleft"> <draw:frame draw:style-name="media" draw:name="" text:anchor-type="as-char" draw:z-index="0" svg:width="2.38125cm" svg:height="1.2964583333333cm"><draw:image xlink:href="Pictures/c2aaed560bc77e50c7100daf46ae0642.gif" xlink:type="simple" xlink:show="embed" xlink:actuate="onLoad"/></draw:frame> </text:p>
          </table:table-cell>
          <table:table-cell office:value-type="string" table:style-name="tablecell">
            <text:p text:style-name="tablealignleft"> Деньги@mail </text:p>
          </table:table-cell>
          <table:table-cell office:value-type="string" table:style-name="tablecell">
            <text:p text:style-name="tablealignleft"> Брендированный Mail.ru сервис MoneyMail. Ключевой партнер проекта по вводу денег - сеть платежных терминалов QIWI. Системой Деньги@Mail.Ru могут пользоваться только резиденты РФ. Например, для возврата денег из системы, владелец аккаунта должен находиться на территории России и иметь российский паспорт. Ассортимент услуг сервиса не столь широк, как у платежной системы «Яндекс.Деньги». Платежная система Деньги@Mail.ru ориентирована на свой круг пользователей - для обслуживания сервисов Mail.ru. </text:p>
          </table:table-cell>
          <table:table-cell office:value-type="string" table:style-name="tablecell">
            <text:p text:style-name="tablealignleft"> <text:a xlink:type="simple" xlink:href="https://wiki.onpay.ru/doku.php?id=onpay-buy-howto#оплата_через_onpay_-_электронные_деньги">Электронные деньги</text:a> </text:p>
          </table:table-cell>
          <table:table-cell office:value-type="string" table:style-name="tablecell">
            <text:p text:style-name="tablealignleft"> <text:a xlink:type="simple" xlink:href="https://wiki.onpay.ru/doku.php?id=pay-mailru">Оплата через Деньги@Mail.ru</text:a> </text:p>
          </table:table-cell>
        </table:table-row>
        <table:table-row>
          <table:table-cell office:value-type="string" table:style-name="tablecell">
            <text:p text:style-name="tablealignleft"> <draw:frame draw:style-name="media" draw:name="" text:anchor-type="as-char" draw:z-index="0" svg:width="2.38125cm" svg:height="1.2964583333333cm"><draw:image xlink:href="Pictures/e3278ae61c9906fc5d48bde3ded64b21.gif" xlink:type="simple" xlink:show="embed" xlink:actuate="onLoad"/></draw:frame> </text:p>
          </table:table-cell>
          <table:table-cell office:value-type="string" table:style-name="tablecell">
            <text:p text:style-name="tablealignleft"> QIWI (ОСМП) </text:p>
          </table:table-cell>
          <table:table-cell office:value-type="string" table:style-name="tablecell">
            <text:p text:style-name="tablealignleft"> Объединённая систе́ма момента́льных платеже́й (ОСМП) — российская компания, владеющая крупной сетью электронных платёжных терминалов, принимающих наличные деньги и позволяющие оплачивать: услуги операторов мобильной связи (платежи за связь по сотовым телефонам), доступ к сети Интернет (услуги Интернет-провайдеров), перевод денег в электронные платёжные системы (WebMoney и другие), интернет-хостинг, спутниковое телевидение, кабельное телевидение. Компании принадлежит бренд QIWI (читается «киви») — платёжная система для оплаты различных услуг, в том числе интернет-услуг. <text:span text:style-name="Strong_20_Emphasis">Адреса терминалов: <text:a xlink:type="simple" xlink:href="http://qiwi.ru/private/how/terminals/area/">http://qiwi.ru/private/how/terminals/area/</text:a></text:span> </text:p>
          </table:table-cell>
          <table:table-cell office:value-type="string" table:style-name="tablecell">
            <text:p text:style-name="tablealignleft"> <text:a xlink:type="simple" xlink:href="https://wiki.onpay.ru/doku.php?id=onpay-buy-howto#оплата_через_onpay_-_терминалы">Платежные терминалы и кассы</text:a> </text:p>
          </table:table-cell>
          <table:table-cell office:value-type="string" table:style-name="tablecell">
            <text:p text:style-name="tablealignleft"> <text:a xlink:type="simple" xlink:href="https://wiki.onpay.ru/doku.php?id=onpay-qiwi-in">QIWI (ОСМП): Терминалы, Кошелек, SMS</text:a> </text:p>
          </table:table-cell>
        </table:table-row>
        <table:table-row>
          <table:table-cell office:value-type="string" table:style-name="tablecell">
            <text:p text:style-name="tablealignleft"> <draw:frame draw:style-name="media" draw:name="" text:anchor-type="as-char" draw:z-index="0" svg:width="2.38125cm" svg:height="1.2964583333333cm"><draw:image xlink:href="Pictures/a1786fd9e5e7d5e921c3584b9e5476ca.gif" xlink:type="simple" xlink:show="embed" xlink:actuate="onLoad"/></draw:frame> </text:p>
          </table:table-cell>
          <table:table-cell office:value-type="string" table:style-name="tablecell">
            <text:p text:style-name="tablealignleft"> Элекснет </text:p>
          </table:table-cell>
          <table:table-cell office:value-type="string" table:style-name="tablecell">
            <text:p text:style-name="tablealignleft"> «Элекснет» — российская сервисная компания, предоставляющая потребителям круглосуточную возможность моментальной электронной оплаты товаров и услуг, осуществления денежных переводов. Созданная в 2000 году, компания является пионером рынка приема платежей через терминалы. <text:span text:style-name="Strong_20_Emphasis">Адреса терминалов: <text:a xlink:type="simple" xlink:href="http://elecsnet.ru/terminals/addresses/">http://elecsnet.ru/terminals/addresses/</text:a></text:span> </text:p>
          </table:table-cell>
          <table:table-cell office:value-type="string" table:style-name="tablecell">
            <text:p text:style-name="tablealignleft"> <text:a xlink:type="simple" xlink:href="https://wiki.onpay.ru/doku.php?id=onpay-buy-howto#оплата_через_onpay_-_терминалы">Платежные терминалы и кассы</text:a> </text:p>
          </table:table-cell>
          <table:table-cell office:value-type="string" table:style-name="tablecell">
            <text:p text:style-name="tablealignleft"> <text:a xlink:type="simple" xlink:href="https://wiki.onpay.ru/doku.php?id=pay-elecsnet">Элекснет: Терминалы, Handybank</text:a> </text:p>
          </table:table-cell>
        </table:table-row>
        <table:table-row>
          <table:table-cell office:value-type="string" table:style-name="tablecell">
            <text:p text:style-name="tablealignleft"> <draw:frame draw:style-name="media" draw:name="" text:anchor-type="as-char" draw:z-index="0" svg:width="2.38125cm" svg:height="1.3229166666667cm"><draw:image xlink:href="Pictures/eb4ed5f20e9e2fad433c31312f09a973.jpg" xlink:type="simple" xlink:show="embed" xlink:actuate="onLoad"/></draw:frame> </text:p>
          </table:table-cell>
          <table:table-cell office:value-type="string" table:style-name="tablecell">
            <text:p text:style-name="tablealignleft"> Eвросеть </text:p>
          </table:table-cell>
          <table:table-cell office:value-type="string" table:style-name="tablecell">
            <text:p text:style-name="tablealignleft"> «Евросе́ть» — российская компания-ритейлер, владеющая одноимённой сетью салонов сотовой связи. «Евросеть» и её основатель Евгений Чичваркин получили широкую известность в стране благодаря ярким рекламным кампаниям, эпатажному имиджу, а также конфликту с правоохранительными органами, приведшему к эмиграции Чичваркина. В 2006 году компания занимала 37 % российского рынка сотовых телефонов[3]. Штаб-квартира находится в Москве. <text:span text:style-name="Strong_20_Emphasis">Адреса салонов и терминалов: <text:a xlink:type="simple" xlink:href="http://map.euroset.ru/">http://map.euroset.ru/</text:a></text:span> </text:p>
          </table:table-cell>
          <table:table-cell office:value-type="string" table:style-name="tablecell">
            <text:p text:style-name="tablealignleft"> <text:a xlink:type="simple" xlink:href="https://wiki.onpay.ru/doku.php?id=onpay-buy-howto#оплата_через_onpay_-_терминалы">Платежные терминалы и кассы</text:a> </text:p>
          </table:table-cell>
          <table:table-cell office:value-type="string" table:style-name="tablecell">
            <text:p text:style-name="tablealignleft"> <text:a xlink:type="simple" xlink:href="https://wiki.onpay.ru/doku.php?id=onpay-euroset-in">Оплата через терминалы Евросеть (РБК)</text:a><text:line-break/><text:a xlink:type="simple" xlink:href="https://wiki.onpay.ru/doku.php?id=onpay-euroset-in2">Оплата через терминалы Евросеть (Рапида)</text:a> </text:p>
          </table:table-cell>
        </table:table-row>
        <table:table-row>
          <table:table-cell office:value-type="string" table:style-name="tablecell">
            <text:p text:style-name="tablealignleft"> <draw:frame draw:style-name="media" draw:name="" text:anchor-type="as-char" draw:z-index="0" svg:width="2.38125cm" svg:height="0.714375cm"><draw:image xlink:href="Pictures/7516dc576a000f12bdd38d2f1d72adaf.gif" xlink:type="simple" xlink:show="embed" xlink:actuate="onLoad"/></draw:frame> </text:p>
          </table:table-cell>
          <table:table-cell office:value-type="string" table:style-name="tablecell">
            <text:p text:style-name="tablealignleft"> Связной </text:p>
          </table:table-cell>
          <table:table-cell office:value-type="string" table:style-name="tablecell">
            <text:p text:style-name="tablealignleft"> ВНИМАНИЕ. Этот способ дает возможность оплатить через терминалы, это НЕ банк. «Связно́й» — российская компания, федеральная розничная сеть, специализирующаяся на продаже услуг сотовых операторов, персональных средств связи, аксессуаров, портативной цифровой аудио- и фототехники. Штаб-квартира — в Москве. </text:p>
          </table:table-cell>
          <table:table-cell office:value-type="string" table:style-name="tablecell">
            <text:p text:style-name="tablealignleft"> <text:a xlink:type="simple" xlink:href="https://wiki.onpay.ru/doku.php?id=onpay-buy-howto#оплата_через_onpay_-_терминалы">Платежные терминалы и кассы</text:a> </text:p>
          </table:table-cell>
          <table:table-cell office:value-type="string" table:style-name="tablecell">
            <text:p text:style-name="tablealignleft"> <text:a xlink:type="simple" xlink:href="https://wiki.onpay.ru/doku.php?id=onpay-pay-svaznoy">Оплата через офисы и терминалы Связного</text:a> </text:p>
          </table:table-cell>
        </table:table-row>
        <table:table-row>
          <table:table-cell office:value-type="string" table:style-name="tablecell">
            <text:p text:style-name="tablealignleft"> <draw:frame draw:style-name="media" draw:name="" text:anchor-type="as-char" draw:z-index="0" svg:width="2.54cm" svg:height="1.0847916666667cm"><draw:image xlink:href="Pictures/556e25356f37b4c4425e427800768b0c.png" xlink:type="simple" xlink:show="embed" xlink:actuate="onLoad"/></draw:frame> </text:p>
          </table:table-cell>
          <table:table-cell office:value-type="string" table:style-name="tablecell">
            <text:p text:style-name="tablealignleft"> Рапида </text:p>
          </table:table-cell>
          <table:table-cell office:value-type="string" table:style-name="tablecell">
            <text:p text:style-name="tablealignleft"> ООО НКО «Платежная система «Рапида» (далее платежная система «Рапида») является одной из старейших платежных систем страны: компания успешно работает на рынке моментальных платежей с 2001 года. В 2011 году ООО НКО «Рапида» вошла в группу НОМОС-БАНКа. </text:p>
          </table:table-cell>
          <table:table-cell office:value-type="string" table:style-name="tablecell">
            <text:p text:style-name="tablealignleft"> <text:a xlink:type="simple" xlink:href="https://wiki.onpay.ru/doku.php?id=onpay-buy-howto#оплата_через_onpay_-_терминалы">Платежные терминалы и кассы</text:a> </text:p>
          </table:table-cell>
          <table:table-cell office:value-type="string" table:style-name="tablecell">
            <text:p text:style-name="tablealignleft"> <text:a xlink:type="simple" xlink:href="https://wiki.onpay.ru/doku.php?id=onpay-pay-rapida">Оплата через терминалы Рапида</text:a> </text:p>
          </table:table-cell>
        </table:table-row>
        <table:table-row>
          <table:table-cell office:value-type="string" table:style-name="tablecell">
            <text:p text:style-name="tablealignleft"> <draw:frame draw:style-name="media" draw:name="" text:anchor-type="as-char" draw:z-index="0" svg:width="2.38125cm" svg:height="1.2964583333333cm"><draw:image xlink:href="Pictures/017a0b5bf9826827cc9c823d32228d65.gif" xlink:type="simple" xlink:show="embed" xlink:actuate="onLoad"/></draw:frame> </text:p>
          </table:table-cell>
          <table:table-cell office:value-type="string" table:style-name="tablecell">
            <text:p text:style-name="tablealignleft"> МТС </text:p>
          </table:table-cell>
          <table:table-cell office:value-type="string" table:style-name="tablecell">
            <text:p text:style-name="tablealignleft"> «Моби́льные ТелеСисте́мы» (МТС) — российская телекоммуникационная компания, оказывающая услуги в России и странах СНГ под торговой маркой «МТС». Компания оказывает услуги сотовой связи (в стандартах GSM и UMTS), услуги фиксированной связи, широкополосного доступа в интернет, кабельного телевидения и сопутствующие услуги, в частности услуги по продаже контента[1]. По состоянию на 31 марта 2011 года компания во всех странах своего присутствия обслуживала более 103 млн абонентов[2]. </text:p>
          </table:table-cell>
          <table:table-cell office:value-type="string" table:style-name="tablecell">
            <text:p text:style-name="tablealignleft"> <text:a xlink:type="simple" xlink:href="https://wiki.onpay.ru/doku.php?id=onpay-buy-howto#оплата_через_onpay_-_терминалы">Платежные терминалы и кассы</text:a> </text:p>
          </table:table-cell>
          <table:table-cell office:value-type="string" table:style-name="tablecell">
            <text:p text:style-name="tablealignleft"> <text:a xlink:type="simple" xlink:href="https://wiki.onpay.ru/doku.php?id=onpay-pay-mts-office">Оплата через офисы МТС</text:a> </text:p>
          </table:table-cell>
        </table:table-row>
        <table:table-row>
          <table:table-cell office:value-type="string" table:style-name="tablecell">
            <text:p text:style-name="tablealignleft"> <draw:frame draw:style-name="media" draw:name="" text:anchor-type="as-char" draw:z-index="0" svg:width="2.38125cm" svg:height="1.2964583333333cm"><draw:image xlink:href="Pictures/2979721d40f655d91cb87ef7894d0f6f.gif" xlink:type="simple" xlink:show="embed" xlink:actuate="onLoad"/></draw:frame> </text:p>
          </table:table-cell>
          <table:table-cell office:value-type="string" table:style-name="tablecell">
            <text:p text:style-name="tablealignleft"> Банкоматы РФ </text:p>
          </table:table-cell>
          <table:table-cell office:value-type="string" table:style-name="tablecell">
            <text:p text:style-name="tablealignleft"> Оплата через любые банкоматы Российский Федерации. </text:p>
          </table:table-cell>
          <table:table-cell office:value-type="string" table:style-name="tablecell">
            <text:p text:style-name="tablealignleft"> <text:a xlink:type="simple" xlink:href="https://wiki.onpay.ru/doku.php?id=onpay-buy-howto#оплата_через_onpay_-_терминалы">Платежные терминалы и кассы</text:a> </text:p>
          </table:table-cell>
          <table:table-cell office:value-type="string" table:style-name="tablecell">
            <text:p text:style-name="tablealignleft"> Ссылка </text:p>
          </table:table-cell>
        </table:table-row>
        <table:table-row>
          <table:table-cell office:value-type="string" table:style-name="tablecell">
            <text:p text:style-name="tablealignleft"> <draw:frame draw:style-name="media" draw:name="" text:anchor-type="as-char" draw:z-index="0" svg:width="2.38125cm" svg:height="1.2964583333333cm"><draw:image xlink:href="Pictures/bad936a1c73b2b8f7ba544f419cbe297.gif" xlink:type="simple" xlink:show="embed" xlink:actuate="onLoad"/></draw:frame><draw:frame draw:style-name="media" draw:name="" text:anchor-type="as-char" draw:z-index="0" svg:width="2.38125cm" svg:height="1.2964583333333cm"><draw:image xlink:href="Pictures/b343c0a1d8affc1e1bb8ee0cbe57cdd1.gif" xlink:type="simple" xlink:show="embed" xlink:actuate="onLoad"/></draw:frame><draw:frame draw:style-name="media" draw:name="" text:anchor-type="as-char" draw:z-index="0" svg:width="2.38125cm" svg:height="1.2964583333333cm"><draw:image xlink:href="Pictures/aec13714e52d697458645a2586a7441e.gif" xlink:type="simple" xlink:show="embed" xlink:actuate="onLoad"/></draw:frame><draw:frame draw:style-name="media" draw:name="" text:anchor-type="as-char" draw:z-index="0" svg:width="2.38125cm" svg:height="1.2964583333333cm"><draw:image xlink:href="Pictures/66a6da5b775a8be983bcc70f8dc55823.gif" xlink:type="simple" xlink:show="embed" xlink:actuate="onLoad"/></draw:frame> </text:p>
          </table:table-cell>
          <table:table-cell office:value-type="string" table:style-name="tablecell">
            <text:p text:style-name="tablealignleft"> <draw:frame draw:style-name="media" draw:name="" text:anchor-type="as-char" draw:z-index="0" svg:width="2.38125cm" svg:height="1.3229166666667cm"><draw:image xlink:href="Pictures/e53d451d3a9f9edbf6491a5dceb20bf5.jpg" xlink:type="simple" xlink:show="embed" xlink:actuate="onLoad"/></draw:frame> </text:p>
          </table:table-cell>
          <table:table-cell office:value-type="string" table:style-name="tablecell">
            <text:p text:style-name="tablealignleft"> LiqPAY — открытая платежная система, которая позволяет перевести деньги с помощью мобильного телефона, Интернета и платежных карт во всём мире. Система LiqPAY была создана в 2008 году. Выступает альтернативой Webmoney и PayPal. Материнская компания: ПриватБанк. </text:p>
          </table:table-cell>
          <table:table-cell office:value-type="string" table:style-name="tablecell">
            <text:p text:style-name="tablealignleft"> Платежи через банки </text:p>
          </table:table-cell>
          <table:table-cell office:value-type="string" table:style-name="tablecell">
            <text:p text:style-name="tablealignleft"> Ссылка </text:p>
          </table:table-cell>
        </table:table-row>
        <table:table-row>
          <table:table-cell office:value-type="string" table:style-name="tablecell">
            <text:p text:style-name="tablealignleft"> <draw:frame draw:style-name="media" draw:name="" text:anchor-type="as-char" draw:z-index="0" svg:width="2.38125cm" svg:height="1.2964583333333cm"><draw:image xlink:href="Pictures/584e611fc3652d4136fddfaa02bb2ef1.gif" xlink:type="simple" xlink:show="embed" xlink:actuate="onLoad"/></draw:frame> <draw:frame draw:style-name="media" draw:name="" text:anchor-type="as-char" draw:z-index="0" svg:width="2.38125cm" svg:height="1.2964583333333cm"><draw:image xlink:href="Pictures/28e5190d661e5ed93f90dd7a027fbb79.gif" xlink:type="simple" xlink:show="embed" xlink:actuate="onLoad"/></draw:frame> <draw:frame draw:style-name="media" draw:name="" text:anchor-type="as-char" draw:z-index="0" svg:width="2.38125cm" svg:height="1.2964583333333cm"><draw:image xlink:href="Pictures/a8ef57713827554e5fede81e0c7b8faf.gif" xlink:type="simple" xlink:show="embed" xlink:actuate="onLoad"/></draw:frame> </text:p>
          </table:table-cell>
          <table:table-cell office:value-type="string" table:style-name="tablecell">
            <text:p text:style-name="tablealignleft"> Платежи через банки </text:p>
          </table:table-cell>
          <table:table-cell office:value-type="string" table:style-name="tablecell">
            <text:p text:style-name="tablealignleft"> Onpay.ru поддерживает расчет в рублях, долларах и евро в любых банках Российской Федерации. Платежи через банки - классический способ расчетов между юридическими лицами и оплаты услуг по договору физическим лицом. Несмотря на то, что все большее количество расчетов проводится в электронном виде, платежи через банки остаются популярными, особенно на периферии </text:p>
          </table:table-cell>
          <table:table-cell office:value-type="string" table:style-name="tablecell">
            <text:p text:style-name="tablealignleft"> <text:a xlink:type="simple" xlink:href="https://wiki.onpay.ru/doku.php?id=onpay-buy-howto#платежи_через_банки">Платежи через банки</text:a> </text:p>
          </table:table-cell>
          <table:table-cell office:value-type="string" table:style-name="tablecell">
            <text:p text:style-name="tablealignleft"> Ссылка </text:p>
          </table:table-cell>
        </table:table-row>
        <table:table-row>
          <table:table-cell office:value-type="string" table:style-name="tablecell">
            <text:p text:style-name="tablealignleft"><draw:frame draw:style-name="media" draw:name="" text:anchor-type="as-char" draw:z-index="0" svg:width="3.175cm" svg:height="0.89958333333333cm"><draw:image xlink:href="Pictures/bf92ef992d6aead1c3d521a820f7307f.png" xlink:type="simple" xlink:show="embed" xlink:actuate="onLoad"/></draw:frame></text:p>
          </table:table-cell>
          <table:table-cell office:value-type="string" table:style-name="tablecell">
            <text:p text:style-name="tablealignleft"> Почта России </text:p>
          </table:table-cell>
          <table:table-cell office:value-type="string" table:style-name="tablecell">
            <text:p text:style-name="tablealignleft"> Федеральное государственное унитарное предприятие (ФГУП) «Почта России» — российская государственная компания, оператор российской государственной почтовой сети. Штаб-квартира — в Москве. Член Всемирного почтового союза. Штат насчитывает порядка 400.000 сотрудников. </text:p>
          </table:table-cell>
          <table:table-cell office:value-type="string" table:style-name="tablecell">
            <text:p text:style-name="tablealignleft"> Категория </text:p>
          </table:table-cell>
          <table:table-cell office:value-type="string" table:style-name="tablecell">
            <text:p text:style-name="tablealignleft"> Ссылка </text:p>
          </table:table-cell>
        </table:table-row>
        <table:table-row>
          <table:table-cell office:value-type="string" table:style-name="tablecell">
            <text:p text:style-name="tablealignleft"> <draw:frame draw:style-name="media" draw:name="" text:anchor-type="as-char" draw:z-index="0" svg:width="2.38125cm" svg:height="1.3229166666667cm"><draw:image xlink:href="Pictures/5c012a4d83978da715453822d08ee885.jpg" xlink:type="simple" xlink:show="embed" xlink:actuate="onLoad"/></draw:frame> </text:p>
          </table:table-cell>
          <table:table-cell office:value-type="string" table:style-name="tablecell">
            <text:p text:style-name="tablealignleft"> SMS-платежи </text:p>
          </table:table-cell>
          <table:table-cell office:value-type="string" table:style-name="tablecell">
            <text:p text:style-name="tablealignleft"> Краткое описание </text:p>
          </table:table-cell>
          <table:table-cell office:value-type="string" table:style-name="tablecell">
            <text:p text:style-name="tablealignleft"> Категория </text:p>
          </table:table-cell>
          <table:table-cell office:value-type="string" table:style-name="tablecell">
            <text:p text:style-name="tablealignleft"> Ссылка </text:p>
          </table:table-cell>
        </table:table-row>
        <table:table-row>
          <table:table-cell office:value-type="string" table:style-name="tablecell">
            <text:p text:style-name="tablealignleft"> <draw:frame draw:style-name="media" draw:name="" text:anchor-type="as-char" draw:z-index="0" svg:width="2.5664583333333cm" svg:height="1.4816666666667cm"><draw:image xlink:href="Pictures/917a461e0127ba9cce4cb92a886679b4.png" xlink:type="simple" xlink:show="embed" xlink:actuate="onLoad"/></draw:frame> </text:p>
          </table:table-cell>
          <table:table-cell office:value-type="string" table:style-name="tablecell">
            <text:p text:style-name="tablealignleft"> Платежи с телефона </text:p>
          </table:table-cell>
          <table:table-cell office:value-type="string" table:style-name="tablecell">
            <text:p text:style-name="tablealignleft"> Платежи работают для МТС и Мегафон (Россия) </text:p>
          </table:table-cell>
          <table:table-cell office:value-type="string" table:style-name="tablecell">
            <text:p text:style-name="tablealignleft"> Платежи с телефона </text:p>
          </table:table-cell>
          <table:table-cell office:value-type="string" table:style-name="tablecell">
            <text:p text:style-name="tablealignleft"> Платежи с телефонов МТС и Мегафон (Россия) </text:p>
          </table:table-cell>
        </table:table-row>
        <table:table-row>
          <table:table-cell office:value-type="string" table:style-name="tablecell">
            <text:p text:style-name="tablealignleft"> <draw:frame draw:style-name="media" draw:name="" text:anchor-type="as-char" draw:z-index="0" svg:width="2.38125cm" svg:height="1.2964583333333cm"><draw:image xlink:href="Pictures/9ec2545affbb779a3709200501d45d0a.gif" xlink:type="simple" xlink:show="embed" xlink:actuate="onLoad"/></draw:frame> </text:p>
          </table:table-cell>
          <table:table-cell office:value-type="string" table:style-name="tablecell">
            <text:p text:style-name="tablealignleft"> Оплата со счета Билайн </text:p>
          </table:table-cell>
          <table:table-cell office:value-type="string" table:style-name="tablecell">
            <text:p text:style-name="tablealignleft"> Оплата мобильной картой RURU (совместный проект Билайн и Альфабанк) </text:p>
          </table:table-cell>
          <table:table-cell office:value-type="string" table:style-name="tablecell">
            <text:p text:style-name="tablealignleft"> VISA/Mastercard </text:p>
          </table:table-cell>
          <table:table-cell office:value-type="string" table:style-name="tablecell">
            <text:p text:style-name="tablealignleft"> Ссылка </text:p>
          </table:table-cell>
        </table:table-row>
        <table:table-row>
          <table:table-cell office:value-type="string" table:style-name="tablecell">
            <text:p text:style-name="tablealignleft"> <draw:frame draw:style-name="media" draw:name="" text:anchor-type="as-char" draw:z-index="0" svg:width="2.38125cm" svg:height="1.2964583333333cm"><draw:image xlink:href="Pictures/017a0b5bf9826827cc9c823d32228d65.gif" xlink:type="simple" xlink:show="embed" xlink:actuate="onLoad"/></draw:frame> </text:p>
          </table:table-cell>
          <table:table-cell office:value-type="string" table:style-name="tablecell">
            <text:p text:style-name="tablealignleft"> Оплата со счета МТС </text:p>
          </table:table-cell>
          <table:table-cell office:value-type="string" table:style-name="tablecell">
            <text:p text:style-name="tablealignleft"> Мобильные платежи, оплата с баланса абонента МТС (только для РФ) </text:p>
          </table:table-cell>
          <table:table-cell office:value-type="string" table:style-name="tablecell">
            <text:p text:style-name="tablealignleft"> Платежи с телефона </text:p>
          </table:table-cell>
          <table:table-cell office:value-type="string" table:style-name="tablecell">
            <text:p text:style-name="tablealignleft"> Ссылка </text:p>
          </table:table-cell>
        </table:table-row>
        <table:table-row>
          <table:table-cell office:value-type="string" table:style-name="tablecell">
            <text:p text:style-name="tablealignleft"> <draw:frame draw:style-name="media" draw:name="" text:anchor-type="as-char" draw:z-index="0" svg:width="4.2333333333333cm" svg:height="1.508125cm"><draw:image xlink:href="Pictures/6bb12d08e39a5eded026d4518bfb9d8a.gif" xlink:type="simple" xlink:show="embed" xlink:actuate="onLoad"/></draw:frame> </text:p>
          </table:table-cell>
          <table:table-cell office:value-type="string" table:style-name="tablecell">
            <text:p text:style-name="tablealignleft"> Альфа-Клик </text:p>
          </table:table-cell>
          <table:table-cell office:value-type="string" table:style-name="tablecell">
            <text:p text:style-name="tablealignleft"> «Альфа-Банк» — универсальный банк, работающий как с юридическими, так и физическими лицами. Обслуживание физических лиц осуществляется в том числе и с помощью интернет-банкинга (система «Альфа-Клик»). На сентябрь 2011 года клиенты банка оформили в Интернет-банке «Альфа-Клик» более 200 тысяч виртуальных карт.</text:p>
          </table:table-cell>
          <table:table-cell office:value-type="string" table:style-name="tablecell">
            <text:p text:style-name="tablealignleft"> Интернет-банкинг </text:p>
          </table:table-cell>
          <table:table-cell office:value-type="string" table:style-name="tablecell">
            <text:p text:style-name="tablealignleft"> Ссылка </text:p>
          </table:table-cell>
        </table:table-row>
        <table:table-row>
          <table:table-cell office:value-type="string" table:style-name="tablecell">
            <text:p text:style-name="tablealignleft"><draw:frame draw:style-name="media" draw:name="" text:anchor-type="as-char" draw:z-index="0" svg:width="4.445cm" svg:height="1.9579166666667cm"><draw:image xlink:href="Pictures/8547927bbbc2d581274584acb6b0fdf8.png" xlink:type="simple" xlink:show="embed" xlink:actuate="onLoad"/></draw:frame></text:p>
          </table:table-cell>
          <table:table-cell office:value-type="string" table:style-name="tablecell">
            <text:p text:style-name="tablealignleft"> Федеральная Система «Город» </text:p>
          </table:table-cell>
          <table:table-cell office:value-type="string" table:style-name="tablecell">
            <text:p text:style-name="tablealignleft"> Федеральная Система «Город» - автоматизированная система сбора и обработки платежей от населения за коммунальные и другие услуги. Система «Город» позволяет производить оплату как наличным способом – в кассах и терминалах самообслуживания, так и безналичным: через банкоматы, Интернет-банки и мобильные банки. Сеть Системы «Город» насчитывает 35 000 пунктов оплаты в 80 регионах России. Узнать адреса пунктов оплаты услуг можно на сайте Системы «Город» – <text:a xlink:type="simple" xlink:href="http://www.kvartplata.ru">www.kvartplata.ru</text:a> в разделе «Региональная сеть» и по телефону информационного центра  - 8-800-200-12-24 (бесплатно, круглосуточно).</text:p>
          </table:table-cell>
          <table:table-cell office:value-type="string" table:style-name="tablecell">
            <text:p text:style-name="tablealignleft"> Интернет-банкинг </text:p>
          </table:table-cell>
          <table:table-cell office:value-type="string" table:style-name="tablecell">
            <text:p text:style-name="tablealignright">  <text:a xlink:type="simple" xlink:href="https://wiki.onpay.ru/doku.php?id=pay-gorod">Оплата через систему Город</text:a> </text:p>
          </table:table-cell>
        </table:table-row>
        <table:table-row>
          <table:table-cell office:value-type="string" table:style-name="tablecell">
            <text:p text:style-name="tablealignleft"> <draw:frame draw:style-name="mediacenter" draw:name="" text:anchor-type="paragraph" draw:z-index="0" svg:width="2.38125cm" svg:height="1.2964583333333cm"><draw:image xlink:href="Pictures/116f9d779f738f3a54864d686eb20749.png" xlink:type="simple" xlink:show="embed" xlink:actuate="onLoad"/></draw:frame> </text:p>
          </table:table-cell>
          <table:table-cell office:value-type="string" table:style-name="tablecell">
            <text:p text:style-name="tablealignleft"> Сбербанк Онлайн </text:p>
          </table:table-cell>
          <table:table-cell office:value-type="string" table:style-name="tablecell">
            <text:p text:style-name="tablealignleft"> Оплата через Сбербанк </text:p>
          </table:table-cell>
          <table:table-cell office:value-type="string" table:style-name="tablecell">
            <text:p text:style-name="tablealignleft"> VISA/Mastercard </text:p>
          </table:table-cell>
          <table:table-cell office:value-type="string" table:style-name="tablecell">
            <text:p text:style-name="tablealignleft"> Ссылка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